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119a1e627ae99da01af8cfab21136c28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法拉第未来"/><text:bookmark-start text:name="__RefHeading___法拉第未来_1"/><text:bookmark-start text:name="法拉第未来"/>法拉第未来<text:bookmark-end text:name="__RefHeading___法拉第未来_1"/><text:bookmark-end text:name="法拉第未来"/></text:h>
      <text:p text:style-name="Text_20_body"><draw:frame draw:style-name="medialeft" draw:name="0" text:anchor-type="paragraph" draw:z-index="0" svg:width="5.2916666666667cm" svg:height="5.2916666666667cm"><draw:image xlink:href="Pictures/119a1e627ae99da01af8cfab21136c28.png" xlink:type="simple" xlink:show="embed" xlink:actuate="onLoad"/></draw:frame>
<text:span text:style-name="Strong_20_Emphasis">法拉第未来</text:span>（英语：Faraday Future），是一家专注于智能电动汽车发展的美国初创科技公司。法拉第未来成立于2014年，总部位于加州加迪纳；至2016年1月，该公司员工增长至1000余人。公司的投资合作伙伴是<text:a xlink:type="simple" xlink:href="http://118.31.72.138/doku.php?id=%E8%B4%BE%E8%B7%83%E4%BA%AD" text:style-name="Internet_20_link" text:visited-style-name="Visited_20_Internet_20_Link">贾跃亭</text:a>领导的<text:a xlink:type="simple" xlink:href="http://118.31.72.138/doku.php?id=%E4%B9%90%E8%A7%86" text:style-name="Internet_20_link" text:visited-style-name="Visited_20_Internet_20_Link">乐视</text:a>集团（英语：LeEco）。</text:p>
      <text:p text:style-name="Text_20_body">法拉第未来命名自电机技术基本原则之一的法拉第感应定律，后者纪念英国科学家<text:a xlink:type="simple" xlink:href="http://118.31.72.138/doku.php?id=%E8%BF%88%E5%85%8B%E5%B0%94_%E6%B3%95%E6%8B%89%E7%AC%AC" text:style-name="Internet_20_link" text:visited-style-name="Visited_20_Internet_20_Link">迈克尔·法拉第</text:a>发现了<text:a xlink:type="simple" xlink:href="http://118.31.72.138/doku.php?id=%E7%94%B5%E7%A3%81%E6%84%9F%E5%BA%94" text:style-name="Internet_20_link" text:visited-style-name="Visited_20_Internet_20_Link">电磁感应</text:a>。2016年1月，在美国公司消费电子展上，法拉第未来首次推出概念车单座FFZERO1。2017年1月3日，<text:a xlink:type="simple" xlink:href="http://118.31.72.138/doku.php?id=%E6%B6%88%E8%B4%B9%E7%94%B5%E5%AD%90%E5%B1%95" text:style-name="Internet_20_link" text:visited-style-name="Visited_20_Internet_20_Link">消费电子展</text:a>中法拉第未来推出量产车FF91及生产计划。</text:p>
      <text:p text:style-name="Text_20_body">法拉第未来通过联合龙之队，在2016年10月，参加到<text:a xlink:type="simple" xlink:href="http://118.31.72.138/doku.php?id=%E7%94%B5%E5%8A%A8%E6%96%B9%E7%A8%8B%E5%BC%8F" text:style-name="Internet_20_link" text:visited-style-name="Visited_20_Internet_20_Link">电动方程式</text:a>锦标赛第三季的比赛。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7-02-19e "Frusterick Manners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法拉第未来</dc:title>
  </office:meta>
</office:document-meta>
</file>