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fcc512b127bd1a3dfcf428930a539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湿空气的热力学性质及参数"/>a.湿空气的组成：由干空气和水蒸气混合而成。其中干空气主要成分的重量如下：
N2(氮气)------------------------------75.55%
O2(氧气) ------------------------------23.10%、
CO2(二氧化碳) ------------------------------0.05%
惰性气体------------------------------1.30%</text:p>
      <text:p text:style-name="Text_20_body">b.空气的压力：包围地球表面的大气层对地球表面的压力就是空气的压力，称为大气压。一个标准大气压为101325Pa（单位为帕）或101.325kPa。而从空调角度来看空气的大气压力，它是由于空气分压力Pg和水蒸气分压力Pc组成的，即： Pg+Pc=P</text:p>
      <text:p text:style-name="Text_20_body">c.空气的温度：空气的温度是表示空气冷热程度的度量标尺，在空调工程中，一般以t表示空气的摄氏温度，单位为。C（摄氏度）；而以T表示空气的热力学温度，也称绝对温度，其单位为“K”（开尔文）。两者关系为：T=t+273</text:p>
      <text:p text:style-name="Text_20_body">d.空气的密度与比容
单位体积的空气所具有的质量称为空气的密度，用ρ表示，单位为kg/m3即
ρ=m÷V</text:p>
      <text:p text:style-name="Preformatted_20_Text">单位质量的空气所具有的体积称为空气的比容，用v表示，单位为m3/kg。即</text:p>
      <text:p text:style-name="Text_20_body">V=v÷m</text:p>
      <text:p text:style-name="Preformatted_20_Text">湿空气的密度可由下式确定：PB</text:p>
      <text:p text:style-name="Text_20_body">ρ=0.00348PB/T-0.00134Pc/T</text:p>
      <text:p text:style-name="Preformatted_20_Text">在空调工程中，为了简化计算，往往以干空气的密度ρg来代替湿空气的密度。干空气的密度即湿空气的密度带有PB的一项。</text:p>
      <text:p text:style-name="Text_20_body">e.空气的湿度：空气的湿度是指空气中含水蒸气量的多少。它有以下几种表示方法：
○1绝对湿度
 每立方米体积的空气中含有有的水蒸气质量多少称为空气的绝对湿度，用γ表示，单位为kg/cm3。由理想气态方程可知：γ=Pc/(Rc*T)=mc/V（Rc为水蒸气的气体常数，数值为463J/（kg*K））
 附：由于空气的体积随温度变化而变化，在具体应用中很不方便，为此又引用一个含湿量
○2含湿量：每千克干空气所伴有的水蒸气质量（克）称为空气的含湿量，用d表示，其单位为g/（kg干空气），常简写为g/(kg干)。由理想气体的状态方程可知：</text:p>
      <text:p text:style-name="Preformatted_20_Text">干空气气态方程：Pg*V=mg*Rg*T<text:line-break/>水蒸气气态方程：Pc*V=mc*Rc*T<text:line-break/>d=mc/mg=(1000Pc*V/(Rc*T))/(Pg*V/Rg干)=622 Pc/(Pb-Pc)<text:s text:c="2"/>其中mg：干空气的质量（kg）<text:line-break/><text:s text:c="33"/>Rg：干空气的气体常数，数值为287（Kg*K）</text:p>
      <text:p text:style-name="Text_20_body"> ○3相对湿度
、空气的实际绝对湿度接近饱和状态下的饱和绝对湿度的程度称为相对湿度，用φ表示，为无量纲数，常以百分比来表示其大小。</text:p>
      <text:p text:style-name="Preformatted_20_Text"><text:s text:c="23"/>φ=γ/γB*100%（其中γB为空气的饱和绝对湿度（kg/m3））</text:p>
      <text:p text:style-name="Text_20_body">利用理想气态方程，由上式进行理论推导可得：</text:p>
      <text:p text:style-name="Preformatted_20_Text"><text:s text:c="23"/>φ=Pc/PcB*100%</text:p>
      <text:p text:style-name="Text_20_body">当φ=0时，则为干空气；φ=100%时称为饱和空气，即饱和状态空气。
e. 空气的比焓
 定义：空气的总热量称为空气的焓，用I表示，单位为J。比焓是指单位质量的湿空气所具有的焓值，用i表示，单位为J/kg，即i=I/m
 在工程应用中，往往以1kg干空气为单位，用1kg干空气的比焓代替湿空气的比焓，其单位写成J（kg干）
 湿空气的比焓i的计算可采用下式：
i=1.01t+（2500+1.84t）  d/1000 【kJ/（kg干）】
这里干空气的比焓ig=1.01t；水蒸气的焓ic为后半部分，因此湿空气的焓为i=ig+ic。
湿空气的焓主要取决于其温度和水蒸气分压力。公式中（1.01+0.001d*1.84）t是随温度变化而变化的热量，也就是空气的显热部分；而（0.001d*2500）是随水蒸气部分压力即含湿量变化而变化的热量，也就是空气的潜热部分。
 附：湿空气的主要物理参数图
<draw:frame draw:style-name="media" draw:name="0" text:anchor-type="as-char" draw:z-index="0" svg:width="10.583333333333cm" svg:height="13.093643288679cm"><draw:image xlink:href="Pictures/3fcc512b127bd1a3dfcf428930a53946.jpg" xlink:type="simple" xlink:show="embed" xlink:actuate="onLoad"/></draw:frame></text:p>
      <text:p text:style-name="Text_20_body">----空调工程与设备（上海交通大学出版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湿空气的热力学性质及参数</dc:title>
  </office:meta>
</office:document-meta>
</file>