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c1f9abd5e0176c5ebe61582f9bea7a.png"/>
  <manifest:file-entry manifest:media-type="image/png" manifest:full-path="Pictures/cd7a100884ae02a318359f4107bb87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泵"/><text:bookmark-start text:name="__RefHeading___热泵_1"/><text:bookmark-start text:name="热泵"/>热泵<text:bookmark-end text:name="__RefHeading___热泵_1"/><text:bookmark-end text:name="热泵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热泵</text:span>是一种能从自然界的空气、水或土壤中获取低位热能，经过电能做功，提供可被人们所用的高位热能的装置。它的工作原理与制冷机相同，都按逆循环工作，所不同的是他们工作的温度范围和要求的效果不同。</text:p>
      <text:h text:style-name="Heading_20_2" text:outline-level="2"><text:bookmark-start text:name="__RefHeading___工作原理_3"/><text:bookmark-start text:name="工作原理"/>工作原理<text:bookmark-end text:name="__RefHeading___工作原理_3"/><text:bookmark-end text:name="工作原理"/></text:h>
      <text:p text:style-name="Text_20_body">热泵的性能一般用制冷系数（COP性能系数）来评价。制冷系数的定义为由低温物体传 到高温物体的热量与所需的动力之比。通常热泵的制冷系数为3-4左右，也就是说，热泵能够将自身所需能量的3到4倍的热能从低温物体传送到高温物体。所以热泵实质上是一种热量提升装置，工作时它本身消耗很少一部分电能，却能从环境介质（水、空气、土壤等）中提取4-7倍于电能的装置，提升温度进行利用，这也是热泵节能的原因。图为热泵的工作原理图和T-s图。</text:p>
      <text:p text:style-name="Text_20_body"><draw:frame draw:style-name="media" draw:name="0" text:anchor-type="as-char" draw:z-index="0" svg:width="15.875cm" svg:height="7.6618923611111cm"><draw:image xlink:href="Pictures/a1c1f9abd5e0176c5ebe61582f9bea7a.png" xlink:type="simple" xlink:show="embed" xlink:actuate="onLoad"/></draw:frame></text:p>
      <text:h text:style-name="Heading_20_2" text:outline-level="2"><text:bookmark-start text:name="__RefHeading___热泵系统冬夏工况_4"/><text:bookmark-start text:name="热泵系统冬夏工况"/>热泵系统冬夏工况<text:bookmark-end text:name="__RefHeading___热泵系统冬夏工况_4"/><text:bookmark-end text:name="热泵系统冬夏工况"/></text:h>
      <text:p text:style-name="Text_20_body">由于热泵装置的工作原理与压缩式制冷是一致的；所以在小型空调器中，为了充分发挥它的效能，在夏季空调降温或在冬季取暖，都是使用同一套设备来完成的。在冬季取暖时，将空调器中的蒸发器与冷凝器通过一个换向阀来调换工作，见左图。由图中可看出，在夏季空调降温时，按制冷工况运行，由压缩机排出的高压蒸汽，经换向阀（又称四通阀）进入冷凝器，制冷剂蒸汽被冷凝成液体，经节流装置进入蒸发器，并在蒸发器中吸热，将室内空气冷却，蒸发后的制冷剂蒸汽，经换向阀后被压缩机吸入，这样周而复始，实现制冷循环。在冬季取暖时，先将换向阀转向热泵工作位置，于是由压缩机排出的高压制冷剂蒸汽，经换向阀后流入室内蒸发器（作冷凝器用），制冷剂蒸汽冷凝时放出的潜热，将室内空气加热，达到室内取暖目的，冷凝后的液态制冷剂，从反向流过节流装置进入冷凝器（作蒸发器用），吸收外界热量而蒸发，蒸发后的蒸汽经过换向阀后被压缩机吸入，完成制热循环。这样，将外界空气（或循环水）中的热量“泵”入温度较高的室内，故称为“热泵”。</text:p>
      <text:p text:style-name="Text_20_body">对于一台分体式热泵空调来说，夏天制冷时就是以室外机为冷凝器、室内机为蒸发器，运行时就把室内的热输送到了室外。而冬季则以室内机为冷凝器、室外机为蒸发器，这样就把室外的热量输送到了室内，通常这些是通过四通换向阀来实现的。热泵空调里面有一个四通换向阀。在制冷工况下，室内热交换器就是蒸发器，室外热交换器（夏天往外呼呼出热风的那个东西）就是冷凝器。冬季供热的时候，四通换向阀切换，改变冷媒的流向，此时，室内热交换器就是冷凝器，室外热交换器（冬天往外呼呼出冷风的那个东西）就是蒸发器。由于冬季往外出冷风，换热器要结霜，所以等结霜到一定程度时，四通换向阀再切换，空调变成夏季制冷工况，室外热交换器得到热量，化霜，化霜完毕后，四通阀再切换到制热状态。除霜时，为了防止向室内吹冷风，故室内机的风机停止运转。</text:p>
      <text:p text:style-name="Text_20_body"><draw:frame draw:style-name="media" draw:name="1" text:anchor-type="as-char" draw:z-index="1" svg:width="15.875cm" svg:height="5.3737080103359cm"><draw:image xlink:href="Pictures/cd7a100884ae02a318359f4107bb8749.png" xlink:type="simple" xlink:show="embed" xlink:actuate="onLoad"/></draw:frame></text:p>
      <text:h text:style-name="Heading_20_2" text:outline-level="2"><text:bookmark-start text:name="__RefHeading___种类_5"/><text:bookmark-start text:name="种类"/>种类<text:bookmark-end text:name="__RefHeading___种类_5"/><text:bookmark-end text:name="种类"/></text:h>
      <text:p text:style-name="Text_20_body">空气源热泵，水源热泵，地源热泵，双源热泵（水源热泵和空气源热泵结合）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泵</dc:title>
  </office:meta>
</office:document-meta>
</file>