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流矢量"/><text:bookmark-start text:name="__RefHeading___热流矢量_1"/><text:bookmark-start text:name="热流矢量"/>热流矢量<text:bookmark-end text:name="__RefHeading___热流矢量_1"/><text:bookmark-end text:name="热流矢量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等温面上某点，以通过该点最大热流密度的方向为方向，数值上也正好等于沿该方向热流密度的矢量称为热流密度矢量，简称热流矢量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流矢量</dc:title>
  </office:meta>
</office:document-meta>
</file>