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05b1ae214a28ca33aa598c4aea3c32f.png"/>
  <manifest:file-entry manifest:media-type="image/png" manifest:full-path="Pictures/46a459a5f0d4c4438bda1a21babfbf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焓湿图"/><text:bookmark-start text:name="__RefHeading___焓湿图_1"/><text:bookmark-start text:name="焓湿图"/>焓湿图<text:bookmark-end text:name="__RefHeading___焓湿图_1"/><text:bookmark-end text:name="焓湿图"/></text:h>
      <text:h text:style-name="Heading_20_2" text:outline-level="2"><text:bookmark-start text:name="__RefHeading___空气的的状态参数_2"/><text:bookmark-start text:name="空气的的状态参数"/>空气的的状态参数<text:bookmark-end text:name="__RefHeading___空气的的状态参数_2"/><text:bookmark-end text:name="空气的的状态参数"/></text:h>
      <text:p text:style-name="Text_20_body">温度：露点温度tL 、干球温度t、湿球温度tS
湿度：含湿量d、相对湿度φ
压力：大气压力B、水蒸气分压力  、饱和水蒸气分压力    。
焓：h</text:p>
      <text:h text:style-name="Heading_20_2" text:outline-level="2"><text:bookmark-start text:name="__RefHeading___焓_3"/><text:bookmark-start text:name="焓"/>焓<text:bookmark-end text:name="__RefHeading___焓_3"/><text:bookmark-end text:name="焓"/></text:h>
      <text:p text:style-name="Text_20_body">焓表示空气含有的总热量。
在空调工程中，最常见的空气处理过程是冷却或加热空气，经常会碰到诸如将空气从30℃冷却到20℃需要多少冷量，或将5℃的冷空气加热到20℃需要多少热量之类的问题。
焓是代表空气能量状态的参数,并能进行空气能量变化的计量。
焓严格来说应称为比焓或质量焓，但工程上常简称为焓，用h表示。</text:p>
      <text:h text:style-name="Heading_20_2" text:outline-level="2"><text:bookmark-start text:name="__RefHeading___作用_4"/><text:bookmark-start text:name="作用"/>作用<text:bookmark-end text:name="__RefHeading___作用_4"/><text:bookmark-end text:name="作用"/></text:h>
      <text:p text:style-name="Text_20_body">焓湿图最基本的应用是查找参数。此外，焓湿图还可以用于判断空气的状态、表示空气的状态变化和处理过程等。
焓湿图看上去比较复杂，实际上只有6种线条 
45°的等焓线
垂直的等含湿量线
近似水平的等温线
弧型的等相对湿度线
水蒸气分压力线
热湿比线</text:p>
      <text:p text:style-name="Text_20_body"><draw:frame draw:style-name="media" draw:name="0" text:anchor-type="as-char" draw:z-index="0" svg:width="10.583333333333cm" svg:height="9.3972701149425cm"><draw:image xlink:href="Pictures/305b1ae214a28ca33aa598c4aea3c32f.png" xlink:type="simple" xlink:show="embed" xlink:actuate="onLoad"/></draw:frame></text:p>
      <text:p text:style-name="Text_20_body"><draw:frame draw:style-name="media" draw:name="1" text:anchor-type="as-char" draw:z-index="1" svg:width="10.583333333333cm" svg:height="6.9767225325885cm"><draw:image xlink:href="Pictures/46a459a5f0d4c4438bda1a21babfbf3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焓湿图</dc:title>
  </office:meta>
</office:document-meta>
</file>