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独立发电商"/><text:bookmark-start text:name="__RefHeading___独立发电商_1"/><text:bookmark-start text:name="独立发电商"/>独立发电商<text:bookmark-end text:name="__RefHeading___独立发电商_1"/><text:bookmark-end text:name="独立发电商"/></text:h>
      <text:p text:style-name="Text_20_body">独立发电商指从事电力生产但与电网经营企业没有资产纽带关系，其拥有的发电机组满足并网运行条件，且参与发电侧电力市场交易的发电企业。中文名称独立发电商英文名称independentpowerproducer，IPP定　　义从事电力生产但与电网经营企业没有资产纽带关系，其拥有的发电机组满足并网运行条件，且参与发电侧电力市场交易的发电企业。应用学科电力（一级学科），调度与通信、电力市场（二级学科）英文名称：independentpowerproducer，IPP应用学科电力（一级学科），调度与通信、电力市场（二级学科）</text:p>
      <text:h text:style-name="Heading_20_1" text:outline-level="1"><text:bookmark-start text:name="__RefHeading___独立发电商_2"/><text:bookmark-start text:name="独立发电商1"/>独立发电商<text:bookmark-end text:name="__RefHeading___独立发电商_2"/><text:bookmark-end text:name="独立发电商1"/></text:h>
      <text:p text:style-name="Text_20_body"><text:span text:style-name="Strong_20_Emphasis">独立发电商</text:span>)</text:p>
      <text:p text:style-name="Text_20_body">独立发电商是指与电网经营企业没有资产纽带关系，从事电力生产，满足并网运行条件，参与电力市场交易的发电企业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独立发电商</dc:title>
  </office:meta>
</office:document-meta>
</file>