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b67d06a3f303838306c7f6a095b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环形接线"/><text:bookmark-start text:name="__RefHeading___环形接线_1"/><text:bookmark-start text:name="环形接线"/>环形接线<text:bookmark-end text:name="__RefHeading___环形接线_1"/><text:bookmark-end text:name="环形接线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环形接线</text:span>，
环形接线是树干式接线的改进，由两路树干式接线连接起来。
环形接线运行灵活，供电可靠性较高。由于闭环运行时继电保护整定较复杂，同时也为避免环形线路上发生故障时影响整个电网，因此大多数环形线路采用“开环”运行方式，即环形线路中有一处开关是断开的，正常时为两个树干式接线运行。 
在现代化城市配电网中，这种接线应用较多。
<draw:frame draw:style-name="media" draw:name="0" text:anchor-type="as-char" draw:z-index="0" svg:width="10.583333333333cm" svg:height="16.147365196078cm"><draw:image xlink:href="Pictures/15b67d06a3f303838306c7f6a095b0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环形接线</dc:title>
  </office:meta>
</office:document-meta>
</file>