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4cf1a50945292e41c4ef498e44ec47.png"/>
  <manifest:file-entry manifest:media-type="image/png" manifest:full-path="Pictures/8cc1f0a26f627a502161886fb8c8e2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玻意耳-马略特定律"/><text:bookmark-start text:name="__RefHeading___玻意耳-马略特定律_1"/><text:bookmark-start text:name="玻意耳-马略特定律"/>玻意耳-马略特定律<text:bookmark-end text:name="__RefHeading___玻意耳-马略特定律_1"/><text:bookmark-end text:name="玻意耳-马略特定律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1662年，英国化学家波义耳使用J型玻璃管进行实验：用水银压缩被密封于玻璃管内的空气。加入水银量的不同会使其中空气所受的压力也不同。在实验中，波义耳-经过观察管内空气的体积随水银柱高度不同而发生的变化，记录了如下一组数据：
l与Δh的实验数据</text:p>
      <text:p text:style-name="Text_20_body"><draw:frame draw:style-name="media" draw:name="{{:玻意耳-马略特定律1.png?400 | Legend" text:anchor-type="as-char" draw:z-index="0" svg:width="8.6783333333333cm"><draw:text-box><text:p text:style-name="legendcenter"><draw:frame draw:style-name="media" draw:name="{{:玻意耳-马略特定律1.png?400 |" text:anchor-type="as-char" draw:z-index="0" svg:width="8.6783333333333cm" svg:height="3.01625cm"><draw:image xlink:href="Pictures/a34cf1a50945292e41c4ef498e44ec47.png" xlink:type="simple" xlink:show="embed" xlink:actuate="onLoad"/></draw:frame>{{:玻意耳-马略特定律1.png?400 |</text:p></draw:text-box></draw:frame></text:p>
      <text:p text:style-name="Text_20_body">经过观察，他认为在管粗细均匀的情况下，管中空气的体积与空气柱 l 成正比，而空气所受压力为大气压与水银柱压差Δh的和；据此，他认为在恒温下，一定量的空气所受的压力与气体的体积成反比。
其他两位科学家，贝蒂和布里兹曼也研究了氢气的体积和压力的关系，下面是他们的实验数据：</text:p>
      <text:p text:style-name="Text_20_body"><draw:frame draw:style-name="media" draw:name="1" text:anchor-type="as-char" draw:z-index="1" svg:width="10.583333333333cm" svg:height="5.2237003058104cm"><draw:image xlink:href="Pictures/8cc1f0a26f627a502161886fb8c8e2da.png" xlink:type="simple" xlink:show="embed" xlink:actuate="onLoad"/></draw:frame></text:p>
      <text:p text:style-name="Text_20_body">多种气体的试验均得到了相同的结果，这个结果总结为玻意耳-马略特定律，即：温度恒定时，一定量气体的压力和它的体积的乘积为恒量。
数学表达式为：恒量（n、T恒定）或
（
、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玻意耳-马略特定律</dc:title>
  </office:meta>
</office:document-meta>
</file>