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4f86217c5aa62c8d01a2fa06e9770e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电力的商品属性"/><text:bookmark-start text:name="__RefHeading___电力商品属性_1"/><text:bookmark-start text:name="电力商品属性"/>电力商品属性<text:bookmark-end text:name="__RefHeading___电力商品属性_1"/><text:bookmark-end text:name="电力商品属性"/></text:h>
      <text:p text:style-name="Text_20_body">电力作为一种商品，具有如下特征：
<draw:frame draw:style-name="mediaright" draw:name="0" text:anchor-type="paragraph" draw:z-index="0" svg:width="10.583333333333cm" svg:height="6.047619047619cm"><draw:image xlink:href="Pictures/f4f86217c5aa62c8d01a2fa06e9770ed.png" xlink:type="simple" xlink:show="embed" xlink:actuate="onLoad"/></draw:frame></text:p>
      <text:h text:style-name="Heading_20_2" text:outline-level="2"><text:bookmark-start text:name="__RefHeading___同质性_2"/><text:bookmark-start text:name="同质性"/>同质性<text:bookmark-end text:name="__RefHeading___同质性_2"/><text:bookmark-end text:name="同质性"/></text:h>
      <text:p text:style-name="Text_20_body">电能转化的一次能源来源为<text:a xlink:type="simple" xlink:href="http://118.31.72.138/doku.php?id=%E5%8C%96%E7%9F%B3%E7%87%83%E6%96%99" text:style-name="Internet_20_link" text:visited-style-name="Visited_20_Internet_20_Link">化石燃料</text:a>（煤炭、天然气、石油等）、<text:a xlink:type="simple" xlink:href="http://118.31.72.138/doku.php?id=%E6%A0%B8%E8%83%BD" text:style-name="Internet_20_link" text:visited-style-name="Visited_20_Internet_20_Link">核能</text:a>、<text:a xlink:type="simple" xlink:href="http://118.31.72.138/doku.php?id=%E6%B0%B4%E8%83%BD" text:style-name="Internet_20_link" text:visited-style-name="Visited_20_Internet_20_Link">水能</text:a>、<text:a xlink:type="simple" xlink:href="http://118.31.72.138/doku.php?id=%E9%A3%8E%E8%83%BD" text:style-name="Internet_20_link" text:visited-style-name="Visited_20_Internet_20_Link">风能</text:a>
、生物质能、太阳能、地热能、<text:a xlink:type="simple" xlink:href="http://118.31.72.138/doku.php?id=%E6%BD%AE%E6%B1%90%E8%83%BD" text:style-name="Internet_20_link" text:visited-style-name="Visited_20_Internet_20_Link">潮汐能</text:a>等多种形式。但是发电形式主要影响<text:a xlink:type="simple" xlink:href="http://118.31.72.138/doku.php?id=%E5%8F%91%E7%94%B5%E6%88%90%E6%9C%AC" text:style-name="Internet_20_link" text:visited-style-name="Visited_20_Internet_20_Link">发电成本</text:a>，而
对电力产品品质几乎没有影响，它是我们所能想象得到的最具同质性的商品，因为一个国
家或地区通常对<text:a xlink:type="simple" xlink:href="http://118.31.72.138/doku.php?id=%E7%94%B5%E5%8A%9B%E9%A2%91%E7%8E%87" text:style-name="Internet_20_link" text:visited-style-name="Visited_20_Internet_20_Link">电力频率</text:a>都有严格的规定。</text:p>
      <text:h text:style-name="Heading_20_2" text:outline-level="2"><text:bookmark-start text:name="__RefHeading___无形性_3"/><text:bookmark-start text:name="无形性"/>无形性<text:bookmark-end text:name="__RefHeading___无形性_3"/><text:bookmark-end text:name="无形性"/></text:h>
      <text:p text:style-name="Text_20_body">电力无形无相，目前技术下只能通过<text:a xlink:type="simple" xlink:href="http://118.31.72.138/doku.php?id=%E8%BE%93%E9%85%8D%E7%94%B5%E7%BD%91" text:style-name="Internet_20_link" text:visited-style-name="Visited_20_Internet_20_Link">输配电网</text:a>进行传输。</text:p>
      <text:h text:style-name="Heading_20_2" text:outline-level="2"><text:bookmark-start text:name="__RefHeading___瞬时性_4"/><text:bookmark-start text:name="瞬时性"/>瞬时性<text:bookmark-end text:name="__RefHeading___瞬时性_4"/><text:bookmark-end text:name="瞬时性"/></text:h>
      <text:p text:style-name="Text_20_body">电力在电网中以光速传播，电力的生产和消费几乎在瞬间同时完成，故发电与用电必
须每时每刻保持平衡，否则将导致电网频率的变化，破坏电力系统的稳定性。</text:p>
      <text:h text:style-name="Heading_20_2" text:outline-level="2"><text:bookmark-start text:name="__RefHeading___不可储存性_5"/><text:bookmark-start text:name="不可储存性"/>不可储存性<text:bookmark-end text:name="__RefHeading___不可储存性_5"/><text:bookmark-end text:name="不可储存性"/></text:h>
      <text:p text:style-name="Text_20_body">不可储存性是电力产品最基本的特征。在现有<text:a xlink:type="simple" xlink:href="http://118.31.72.138/doku.php?id=%E8%93%84%E8%83%BD%E6%8A%80%E6%9C%AF" text:style-name="Internet_20_link" text:visited-style-name="Visited_20_Internet_20_Link">蓄能技术</text:a>水平下，电力无法进行大规模的储存，这就决定了我们无法通过商品库存的方式来缓解电力供给和需求之间的不平衡。电力的以上特征，决定了它的交易方式与普通商品有所区别；在进行电力市场的设计时，也需考虑到这些特点。</text:p>
      <text:p text:style-name="Text_20_body">电力市场有多种划分形式。根据交易场所，可分为<text:a xlink:type="simple" xlink:href="http://118.31.72.138/doku.php?id=%E5%9C%BA%E5%86%85%E4%BA%A4%E6%98%93" text:style-name="Internet_20_link" text:visited-style-name="Visited_20_Internet_20_Link">场内交易</text:a>和<text:a xlink:type="simple" xlink:href="http://118.31.72.138/doku.php?id=%E6%9F%9C%E5%8F%B0%E4%BA%A4%E6%98%93" text:style-name="Internet_20_link" text:visited-style-name="Visited_20_Internet_20_Link">柜台交易</text:a>；根据交易对象，可分为<text:a xlink:type="simple" xlink:href="http://118.31.72.138/doku.php?id=%E6%89%B9%E5%8F%91%E5%B8%82%E5%9C%BA" text:style-name="Internet_20_link" text:visited-style-name="Visited_20_Internet_20_Link">批发市场</text:a>和<text:a xlink:type="simple" xlink:href="http://118.31.72.138/doku.php?id=%E9%9B%B6%E5%94%AE%E5%B8%82%E5%9C%BA" text:style-name="Internet_20_link" text:visited-style-name="Visited_20_Internet_20_Link">零售市场</text:a>；根据交割形式，可分为<text:a xlink:type="simple" xlink:href="http://118.31.72.138/doku.php?id=%E7%89%A9%E7%90%86%E6%80%A7%E4%BA%A4%E6%98%93" text:style-name="Internet_20_link" text:visited-style-name="Visited_20_Internet_20_Link">物理性交易</text:a>和<text:a xlink:type="simple" xlink:href="http://118.31.72.138/doku.php?id=%E9%87%91%E8%9E%8D%E6%80%A7%E4%BA%A4%E6%98%93" text:style-name="Internet_20_link" text:visited-style-name="Visited_20_Internet_20_Link">金融性交易</text:a>；根据交易时序，可分为<text:a xlink:type="simple" xlink:href="http://118.31.72.138/doku.php?id=%E4%B8%AD%E9%95%BF%E6%9C%9F%E5%B8%82%E5%9C%BA" text:style-name="Internet_20_link" text:visited-style-name="Visited_20_Internet_20_Link">中长期市场</text:a>、<text:a xlink:type="simple" xlink:href="http://118.31.72.138/doku.php?id=%E6%97%A5%E5%89%8D%E5%B8%82%E5%9C%BA" text:style-name="Internet_20_link" text:visited-style-name="Visited_20_Internet_20_Link">日前市场</text:a>、<text:a xlink:type="simple" xlink:href="http://118.31.72.138/doku.php?id=%E6%97%A5%E5%86%85%E5%B8%82%E5%9C%BA" text:style-name="Internet_20_link" text:visited-style-name="Visited_20_Internet_20_Link">日内市场</text:a>、<text:a xlink:type="simple" xlink:href="http://118.31.72.138/doku.php?id=%E5%AE%9E%E6%97%B6%E5%B8%82%E5%9C%BA" text:style-name="Internet_20_link" text:visited-style-name="Visited_20_Internet_20_Link">实时市场</text:a>、<text:a xlink:type="simple" xlink:href="http://118.31.72.138/doku.php?id=%E6%97%A5%E5%90%8E%E5%B8%82%E5%9C%BA" text:style-name="Internet_20_link" text:visited-style-name="Visited_20_Internet_20_Link">日后市场</text:a>等。</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电力的商品属性</dc:title>
  </office:meta>
</office:document-meta>
</file>