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网企业"/><text:bookmark-start text:name="__RefHeading___电网企业_1"/><text:bookmark-start text:name="电网企业"/>电网企业<text:bookmark-end text:name="__RefHeading___电网企业_1"/><text:bookmark-end text:name="电网企业"/></text:h>
      <text:p text:style-name="Text_20_body"><text:span text:style-name="Strong_20_Emphasis">电网企业</text:span>是指拥有<text:a xlink:type="simple" xlink:href="http://118.31.72.138/doku.php?id=%E8%BE%93%E7%94%B5%E7%BD%91" text:style-name="Internet_20_link" text:visited-style-name="Visited_20_Internet_20_Link">输电网</text:a>、<text:a xlink:type="simple" xlink:href="http://118.31.72.138/doku.php?id=%E9%85%8D%E7%94%B5%E7%BD%91%E8%BF%90%E8%90%A5%E6%9D%83" text:style-name="Internet_20_link" text:visited-style-name="Visited_20_Internet_20_Link">配电网运营权</text:a>（包括地方电力公司、<text:a xlink:type="simple" xlink:href="http://118.31.72.138/doku.php?id=%E8%B6%B8%E5%94%AE" text:style-name="Internet_20_link" text:visited-style-name="Visited_20_Internet_20_Link">趸售</text:a>县供电公司），承担其供电营业区保底供电服务的企业，履行确保居民、农业、重要公用事业和公益性服务等用电的基本责任。当<text:a xlink:type="simple" xlink:href="http://118.31.72.138/doku.php?id=%E5%94%AE%E7%94%B5%E5%85%AC%E5%8F%B8" text:style-name="Internet_20_link" text:visited-style-name="Visited_20_Internet_20_Link">售电公司</text:a>终止经营或无力提供售电服务时，电网企业在保障电网安全和不影响其他用户正常供电的前提下，按照规定的程序、内容和质量要求向相关用户供电，并向不参与市场交易的工商业用户和无议价能力用户供电，按照政府规定收费。若营业区内社会资本投资的配电公司无法履行责任时，由政府指定其他电网企业代为履行<text:note text:id="ftn0" text:note-class="footnote"><text:note-citation text:label="1)">1)</text:note-citation><text:note-body><text:p text:style-name="Footnote">发改委, 《中共中央、国务院关于进一步深化电力体制改革的若干意见》, 2015年</text:p></text:note-body></text:note>。</text:p>
      <text:p text:style-name="Text_20_body">电网企业对供电营业区内的各类用户提供电力普遍服务，保障基本供电；无歧视地向市场主体及其用户提供报装、计量、抄表、维修、收费等各类供电服务；保障电网公平无歧视开放，向市场主体提供输配电服务，公开输配电网络的可用容量和实际使用容量等信息；在保证电网安全运行的前提下，按照有关规定收购<text:a xlink:type="simple" xlink:href="http://118.31.72.138/doku.php?id=%E5%88%86%E5%B8%83%E5%BC%8F%E7%94%B5%E6%BA%90%E5%8F%91%E7%94%B5" text:style-name="Internet_20_link" text:visited-style-name="Visited_20_Internet_20_Link">分布式电源发电</text:a>；受委托承担供电营业区内的有关电力统计工作。</text:p>
      <text:p text:style-name="Text_20_body">电网企业按规定向交易主体收取输配电费用（含<text:a xlink:type="simple" xlink:href="http://118.31.72.138/doku.php?id=%E7%BA%BF%E6%8D%9F" text:style-name="Internet_20_link" text:visited-style-name="Visited_20_Internet_20_Link">线损</text:a>和<text:a xlink:type="simple" xlink:href="http://118.31.72.138/doku.php?id=%E4%BA%A4%E5%8F%89%E8%A1%A5%E8%B4%B4" text:style-name="Internet_20_link" text:visited-style-name="Visited_20_Internet_20_Link">交叉补贴</text:a>），代国家收取政府性基金；按照<text:a xlink:type="simple" xlink:href="http://118.31.72.138/doku.php?id=%E4%BA%A4%E6%98%93%E4%B8%AD%E5%BF%83" text:style-name="Internet_20_link" text:visited-style-name="Visited_20_Internet_20_Link">交易中心</text:a>出具的结算依据，承担市场主体的电费结算责任，保障交易电费资金安全。</text:p>
      <text:p text:style-name="Text_20_body">鼓励以混合所有制方式发展配电业务。向符合条件的市场主体放开<text:a xlink:type="simple" xlink:href="http://118.31.72.138/doku.php?id=%E5%A2%9E%E9%87%8F%E9%85%8D%E7%94%B5%E6%8A%95%E8%B5%84%E4%B8%9A%E5%8A%A1" text:style-name="Internet_20_link" text:visited-style-name="Visited_20_Internet_20_Link">增量配电投资业务</text:a>。社会资本投资增量配电网绝对控股的，即拥有配电网运营权，同时拥有供电营业区内与电网企业相同的权利，并切实履行相同的责任和义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网企业</dc:title>
  </office:meta>
</office:document-meta>
</file>