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监管"/>[jiānguǎn]</text:p>
      <text:h text:style-name="Heading_20_1" text:outline-level="1"><text:bookmark-start text:name="__RefHeading___监管_1"/><text:bookmark-start text:name="监管"/>监管<text:bookmark-end text:name="__RefHeading___监管_1"/><text:bookmark-end text:name="监管"/></text:h>
      <text:h text:style-name="Heading_20_2" text:outline-level="2"><text:bookmark-start text:name="__RefHeading___汉语词语_2"/><text:bookmark-start text:name="汉语词语"/>（汉语词语）<text:bookmark-end text:name="__RefHeading___汉语词语_2"/><text:bookmark-end text:name="汉语词语"/></text:h>
      <text:p text:style-name="Text_20_body">监管是一个汉语词语，读音为jiānguǎn，意思是监视管理；监督管理，监视看管罪犯。《水浒传》等均有记载。中文名监管拼    音jiānguǎn注    音ㄐㄧㄢㄍㄨㄢˇ基本解释监视管理;监督管理。</text:p>
      <text:h text:style-name="Heading_20_2" text:outline-level="2"><text:bookmark-start text:name="__RefHeading___目录_3"/><text:bookmark-start text:name="目录"/>目录<text:bookmark-end text:name="__RefHeading___目录_3"/><text:bookmark-end text:name="目录"/></text:h>
      <text:list text:style-name="Numbering_20_1" text:continue-numbering="false">
        <text:list-item>
          <text:p text:style-name="Numbering_20_1_Content_First"> 基本信息</text:p>
        </text:list-item>
        <text:list-item>
          <text:p text:style-name="Numbering_20_1_Content_Last"> 详细解释▪出处▪含义</text:p>
        </text:list-item>
      </text:list>
      <text:h text:style-name="Heading_20_2" text:outline-level="2"><text:bookmark-start text:name="__RefHeading___监管基本信息_4"/><text:bookmark-start text:name="监管基本信息"/>监管基本信息<text:bookmark-end text:name="__RefHeading___监管基本信息_4"/><text:bookmark-end text:name="监管基本信息"/></text:h>
      <text:p text:style-name="Text_20_body">【词目】监管【拼音】jiānguǎn【注音】ㄐㄧㄢㄍㄨㄢˇ【英译】watchandcontrol；takechargeof</text:p>
      <text:h text:style-name="Heading_20_2" text:outline-level="2"><text:bookmark-start text:name="__RefHeading___监管详细解释_5"/><text:bookmark-start text:name="监管详细解释"/>监管详细解释<text:bookmark-end text:name="__RefHeading___监管详细解释_5"/><text:bookmark-end text:name="监管详细解释"/></text:h>
      <text:p text:style-name="Text_20_body">监管出处监督管理。《水浒传》第七十回：“<text:a xlink:type="simple" xlink:href="http://118.31.72.138/doku.php?id=%E6%B0%B4%E9%99%86%E5%B9%B6%E8%BF%9B" text:style-name="Internet_20_link" text:visited-style-name="Visited_20_Internet_20_Link">水陆并进</text:a>，船马同来。沿路有几个头领监管。”《<text:a xlink:type="simple" xlink:href="http://118.31.72.138/doku.php?id=%E7%BA%A2%E6%A5%BC%E6%A2%A6" text:style-name="Internet_20_link" text:visited-style-name="Visited_20_Internet_20_Link">红楼梦</text:a>》第五十六回：“<text:a xlink:type="simple" xlink:href="http://118.31.72.138/doku.php?id=%E8%BF%99%E4%BC%9A%E5%AD%90" text:style-name="Internet_20_link" text:visited-style-name="Visited_20_Internet_20_Link">这会子</text:a>又是因姑娘们住的园子，不好因省钱令人去监管。”<text:a xlink:type="simple" xlink:href="http://118.31.72.138/doku.php?id=%E7%A7%A6%E7%98%A6%E9%B8%A5" text:style-name="Internet_20_link" text:visited-style-name="Visited_20_Internet_20_Link">秦瘦鸥</text:a>《秋海棠》一：“突然门外探进了一张马面一样长的瘦脸来，那是专门在下处里监管他们的于先生。”监管含义监视看管罪犯</text:p>
      <text:h text:style-name="Heading_20_1" text:outline-level="1"><text:bookmark-start text:name="__RefHeading___监_管_6"/><text:bookmark-start text:name="监_管"/>监 管<text:bookmark-end text:name="__RefHeading___监_管_6"/><text:bookmark-end text:name="监_管"/></text:h>
      <text:p text:style-name="Text_20_body"><text:span text:style-name="Strong_20_Emphasis">监 管</text:span>)</text:p>
      <text:p text:style-name="Text_20_body">监管是指政府或其授权机构依据一定的法律、法规对企业的市场进入、价格决定、产品与服务的质量以及其它必要的方面施加直接的行政干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监管</dc:title>
  </office:meta>
</office:document-meta>
</file>