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ad133b084ef9d4f2daba048dc410c93.png"/>
  <manifest:file-entry manifest:media-type="image/png" manifest:full-path="Pictures/f437f940d94e8d6219337ccac6d3691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相似原理"/><text:bookmark-start text:name="__RefHeading___相似原理_1"/><text:bookmark-start text:name="相似原理"/>相似原理<text:bookmark-end text:name="__RefHeading___相似原理_1"/><text:bookmark-end text:name="相似原理"/></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相似原理</text:span>，是指对于两个具有相似的单值条件(几何形状、初始状态、边界条件)的体系,其中一个体系中的所有参数可以从另一体系中相应的参数乘以一定的换算系数(或称相似系数)而得到。相似原理是指不同规模系统之间的相互关系可以用无因次组表示工艺过程的特性,在规模变化时,这些无因次组的数值保持恒量。</text:p>
      <text:h text:style-name="Heading_20_2" text:outline-level="2"><text:bookmark-start text:name="__RefHeading___雷诺准则_3"/><text:bookmark-start text:name="雷诺准则"/>雷诺准则<text:bookmark-end text:name="__RefHeading___雷诺准则_3"/><text:bookmark-end text:name="雷诺准则"/></text:h>
      <text:p text:style-name="Text_20_body">（Reynolds Criterion）  <text:line-break/>
 <text:line-break/>
　　两个流动的惯性力和粘滞力成比例，则它们的雷诺数相等，这就是雷诺准则，或称为粘滞力相似准则。  <text:line-break/></text:p>
      <text:p text:style-name="Text_20_body">　　计算公式：Re=ul╱v </text:p>
      <text:h text:style-name="Heading_20_2" text:outline-level="2"><text:bookmark-start text:name="__RefHeading___格拉晓夫准则_4"/><text:bookmark-start text:name="格拉晓夫准则"/>格拉晓夫准则<text:bookmark-end text:name="__RefHeading___格拉晓夫准则_4"/><text:bookmark-end text:name="格拉晓夫准则"/></text:h>
      <text:p text:style-name="Text_20_body">自然对流中浮升力和黏滞力的相似倍数之比 <text:line-break/>
<draw:frame draw:style-name="media" draw:name="0" text:anchor-type="as-char" draw:z-index="0" svg:width="5.2916666666667cm" svg:height="2.9721204721205cm"><draw:image xlink:href="Pictures/bad133b084ef9d4f2daba048dc410c93.png" xlink:type="simple" xlink:show="embed" xlink:actuate="onLoad"/></draw:frame></text:p>
      <text:h text:style-name="Heading_20_2" text:outline-level="2"><text:bookmark-start text:name="__RefHeading___普朗特准则_5"/><text:bookmark-start text:name="普朗特准则"/>普朗特准则<text:bookmark-end text:name="__RefHeading___普朗特准则_5"/><text:bookmark-end text:name="普朗特准则"/></text:h>
      <text:p text:style-name="Text_20_body"><draw:frame draw:style-name="media" draw:name="1" text:anchor-type="as-char" draw:z-index="1" svg:width="5.2916666666667cm" svg:height="2.9721204721205cm"><draw:image xlink:href="Pictures/f437f940d94e8d6219337ccac6d36917.png" xlink:type="simple" xlink:show="embed" xlink:actuate="onLoad"/></draw:frame>  <text:line-break/>
流体动量传递能力和热量传递能力的相对大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相似原理</dc:title>
  </office:meta>
</office:document-meta>
</file>