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私有信息"/><text:bookmark-start text:name="__RefHeading___私有信息_1"/><text:bookmark-start text:name="私有信息"/>私有信息<text:bookmark-end text:name="__RefHeading___私有信息_1"/><text:bookmark-end text:name="私有信息"/></text:h>
      <text:p text:style-name="Text_20_body">私有信息指只有特定的市场成员和市场运营机构才有权访问的数据和信息。属于保密信息。中文名称私有信息英文名称privateinformation定　　义只有特定的市场成员和市场运营机构才有权访问的数据和信息。属于保密信息。应用学科电力（一级学科），调度与通信、电力市场（二级学科）英文名称：privateinformation应用学科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私有信息</dc:title>
  </office:meta>
</office:document-meta>
</file>