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积分制度alpha"/>用户粘性制度</text:p>
      <text:p text:style-name="Text_20_body">等级制度：通过等级的提升使得用户有成就感，促进粘度主要凭借在线时长，每日签到获得base的提升粘度，内容贡献可以加速等级提升</text:p>
      <text:p text:style-name="Text_20_body">货币制度：通过货币的形式为用户提供自我实现，通过内容贡献，游戏机制获得货币</text:p>
      <text:p text:style-name="Text_20_body">游戏机制：模拟考试竞赛，悬赏等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积分制度alpha</dc:title>
  </office:meta>
</office:document-meta>
</file>