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d5488bb39220678f236f74ffc67bc6.jpg"/>
  <manifest:file-entry manifest:media-type="image/jpeg" manifest:full-path="Pictures/44a10d67bde9c7cc21d82b37f7e2e5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空调室内热湿负荷的确定"/>空调室内热湿负荷主要来自</text:p>
      <text:p text:style-name="Text_20_body">1.人体散热散湿</text:p>
      <text:p text:style-name="Text_20_body">2.照明灯具散热</text:p>
      <text:p text:style-name="Text_20_body">3.用电设备的散热</text:p>
      <text:p text:style-name="Text_20_body">4.其他设备散热</text:p>
      <text:p text:style-name="Text_20_body">1.5.1人体的散热和散湿</text:p>
      <text:p text:style-name="Text_20_body">人体散热QR可分为两部分：即显热的潜热。显热是体温与室温的温差造成的；潜热时由汗水蒸发及肺泡表面蒸发造成的，其计算如下</text:p>
      <text:p text:style-name="Preformatted_20_Text"><text:s text:c="4"/>QR=（qR+mR）*n*nP （W）；<text:line-break/><text:s text:c="4"/>MR=mR*n*nP*10-3 （kg/h）<text:line-break/><text:s text:c="4"/></text:p>
      <text:p text:style-name="Text_20_body">式中QR————人群总散热量（w）</text:p>
      <text:p text:style-name="Text_20_body">MR————人群总散湿量（kg/h）</text:p>
      <text:p text:style-name="Text_20_body">qR————每一个人散热量（w），可查表1-8（见词条“室内外空气计算参数的确定”）；</text:p>
      <text:p text:style-name="Text_20_body">mR————每一个人散湿量（g/h），可查表1-8（见词条“室内外空气计算参数的确定”）；</text:p>
      <text:p text:style-name="Text_20_body">nP————群集系数，可查表1-10</text:p>
      <text:p text:style-name="Text_20_body">因人体散热同性别、年龄有一定的关系，在群集的场合随房间用途不同，其成年人、男、女、孩子等数量也不相同。为了计算方便，常以成年男子为基础，乘以考虑了各类人员的比例系数，即群集系数，表1-9和表1-10可供使用时参考。</text:p>
      <text:p text:style-name="Text_20_body"> <draw:frame draw:style-name="media" draw:name="0" text:anchor-type="as-char" draw:z-index="0" svg:width="10.583333333333cm" svg:height="14.111111111111cm"><draw:image xlink:href="Pictures/74d5488bb39220678f236f74ffc67bc6.jpg" xlink:type="simple" xlink:show="embed" xlink:actuate="onLoad"/></draw:frame></text:p>
      <text:p text:style-name="Text_20_body"><draw:frame draw:style-name="media" draw:name="1" text:anchor-type="as-char" draw:z-index="1" svg:width="10.583333333333cm" svg:height="7.9375cm"><draw:image xlink:href="Pictures/44a10d67bde9c7cc21d82b37f7e2e5a0.jpg" xlink:type="simple" xlink:show="embed" xlink:actuate="onLoad"/></draw:frame></text:p>
      <text:p text:style-name="Text_20_body">1.5.2照明灯具散热
 照明灯具消耗了电热也转化为热能散发室内。可按下式计算：</text:p>
      <text:p text:style-name="Preformatted_20_Text"> QD=n*N<text:s text:c="2"/>（w）</text:p>
      <text:p text:style-name="Text_20_body">式中QD————照明灯具散热（W）</text:p>
      <text:p text:style-name="Preformatted_20_Text"><text:s text:c="2"/>N————照明灯具功率（W）<text:line-break/><text:s text:c="2"/>N————（镇流器耗能系数，白炽灯取n=1.0，带有镇流器的荧光灯取n=1.2）</text:p>
      <text:p text:style-name="Text_20_body">1.5..3用电设备散热</text:p>
      <text:p text:style-name="Preformatted_20_Text">用电设备有电热设备和电机等，它们的散热可按下式计算：<text:line-break/><text:s text:c="12"/>Qs=n*N（W），</text:p>
      <text:p text:style-name="Text_20_body">式中Qs————用电设备散热量（W）</text:p>
      <text:p text:style-name="Preformatted_20_Text"><text:s text:c="3"/>N————用电设备散热量（W）<text:line-break/><text:s text:c="3"/>————用电设备的效率，对于电热设备n=1.电动机效率可参照表1-11</text:p>
      <text:p text:style-name="Preformatted_20_Text"><text:s text:c="3"/>^<text:s text:c="3"/>电动机功率（Kw）<text:s text:c="3"/>^<text:s text:c="3"/>电动机效率（%）<text:s text:c="3"/>^<text:line-break/><text:s text:c="3"/>|<text:s text:c="6"/>0.25~1.1<text:s text:c="9"/>|<text:s text:c="7"/>76<text:s text:c="13"/>|<text:line-break/><text:s text:c="3"/>|<text:s text:c="6"/>1.5~2.2<text:s text:c="10"/>|<text:s text:c="7"/>80<text:s text:c="13"/>|<text:line-break/><text:s text:c="3"/>|<text:s text:c="6"/>3~4<text:s text:c="14"/>|<text:s text:c="7"/>83<text:s text:c="13"/>|<text:line-break/><text:s text:c="3"/>|<text:s text:c="6"/>5.5~7.5<text:s text:c="10"/>|<text:s text:c="7"/>85<text:s text:c="13"/>|<text:line-break/><text:s text:c="3"/>|<text:s text:c="6"/>10~13<text:s text:c="12"/>|<text:s text:c="7"/>87<text:s text:c="13"/>|<text:line-break/><text:s text:c="3"/>|<text:s text:c="6"/>17~22<text:s text:c="12"/>|<text:s text:c="7"/>88<text:s text:c="13"/>|</text:p>
      <text:p text:style-name="Text_20_body">1.5.4其他设备散热Qq</text:p>
      <text:p text:style-name="Preformatted_20_Text">其它设备散热例如燃烧煤气、酒精及其他燃料时的散热，再如开水炉、储热装置等。室内水槽、积水及湿性作业等带来的显热、潜热及水气蒸发量等等，均应由工艺部门及有关人员提供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空调室内热湿负荷的确定</dc:title>
  </office:meta>
</office:document-meta>
</file>