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ca41092a47bf6172bcd27657db6e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等压过程"/><text:bookmark-start text:name="__RefHeading___等压过程_1"/><text:bookmark-start text:name="等压过程"/>等压过程<text:bookmark-end text:name="__RefHeading___等压过程_1"/><text:bookmark-end text:name="等压过程"/></text:h>
      <text:p text:style-name="Text_20_body"><text:span text:style-name="Strong_20_Emphasis">等压过程</text:span>是压强不变的热力学过程：。传递给一个系统的热量，既对它做功，又改变了系统的内能：

根据热力学第一定律，其中W是系统所做的功，U是内能，Q是热量。系统所做的压强-体积功，定义为：</text:p>
      <text:p text:style-name="Text_20_body">（Δ表示整个过程中的变化，不是微分的意思）</text:p>
      <text:p text:style-name="Text_20_body"><draw:frame draw:style-name="mediaright" draw:name="0" text:anchor-type="paragraph" draw:z-index="0" svg:width="5.9266666666667cm" svg:height="6.50875cm"><draw:image xlink:href="Pictures/4cca41092a47bf6172bcd27657db6e19.png" xlink:type="simple" xlink:show="embed" xlink:actuate="onLoad"/></draw:frame></text:p>
      <text:p text:style-name="Text_20_body">由于压强是常数，因此</text:p>
      <text:p text:style-name="Text_20_body">.</text:p>
      <text:p text:style-name="Text_20_body">应用理想气体状态方程，等式变为</text:p>
      <text:p text:style-name="Text_20_body">假设气体的质量是不变的。</text:p>
      <text:p text:style-name="Text_20_body">由于：</text:p>
      <text:p text:style-name="Text_20_body">其中n是物质的量，cV是等容摩尔热容。把最后两个方程代入第一个方程，得</text:p>
      <text:p text:style-name="Text_20_body">
.
括号中的表达式是等压摩尔热容：</text:p>
      <text:p text:style-name="Text_20_body">等压过程在P-V图中是一条水平直线。如果方向是朝右面的，则过程是等压膨胀。如果方向是朝左面的，则过程是等压收缩。</text:p>
      <text:p text:style-name="Text_20_body">等容过程由方程描述。对于等压过程也有类似的方程。把第二个方程代入第一个方程，得</text:p>
      <text:p text:style-name="Text_20_body">U + p V是一个状态函数，称为焓，用字母H表示。所以等压过程可以表示为：</text:p>
      <text:p text:style-name="Text_20_body"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等压过程</dc:title>
  </office:meta>
</office:document-meta>
</file>