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9195ec94ebdce0919ec76c16519c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等容过程"/><text:bookmark-start text:name="__RefHeading___等容过程_1"/><text:bookmark-start text:name="等容过程"/>等容过程<text:bookmark-end text:name="__RefHeading___等容过程_1"/><text:bookmark-end text:name="等容过程"/></text:h>
      <text:p text:style-name="Text_20_body"><text:span text:style-name="Strong_20_Emphasis">等容过程</text:span>（也叫等体过程）是体积不变的热力学过程。如果使用理想气体，且气体的质量不变，则能量的增加与温度和体积的增加成正比。例如加热密封、坚固容器中的气体：压强和温度会增加，但体积不变。</text:p>
      <text:p text:style-name="Text_20_body">方程<draw:frame draw:style-name="mediaright" draw:name="0" text:anchor-type="paragraph" draw:z-index="0" svg:width="4.9741666666667cm" svg:height="7.1702083333333cm"><draw:image xlink:href="Pictures/909195ec94ebdce0919ec76c16519c38.png" xlink:type="simple" xlink:show="embed" xlink:actuate="onLoad"/></draw:frame>
如果体积是常数（），则意味着系统不做压强-体积功，这种功定义为</text:p>
      <text:p text:style-name="Text_20_body">,</text:p>
      <text:p text:style-name="Text_20_body">其中P是压强。
应用热力学第一定律，我们可以推出，系统内能的变化，是</text:p>
      <text:p text:style-name="Text_20_body">所有传递给系统的热量，都用来增加系统的内能U。如果理想气体的质量不变，则能量的增加与温度的增加成正比：</text:p>
      <text:p text:style-name="Text_20_body">其中CV是等容摩尔热容。
在P-V图中，等容过程的图象是一条竖直的线。等压过程的图象则是一条水平的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等容过程</dc:title>
  </office:meta>
</office:document-meta>
</file>