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a7ec19518cb871e0e44fe95634bd23.png"/>
  <manifest:file-entry manifest:media-type="image/png" manifest:full-path="Pictures/f7b307a4362a4da79f4cecfc9ea832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等温过程"/><text:bookmark-start text:name="__RefHeading___等温过程_1"/><text:bookmark-start text:name="等温过程"/>等温过程<text:bookmark-end text:name="__RefHeading___等温过程_1"/><text:bookmark-end text:name="等温过程"/></text:h>
      <text:p text:style-name="Text_20_body"><text:span text:style-name="Strong_20_Emphasis">等温过程</text:span>是热力学过程的一种，其中系统的温度不变：ΔT = 0。一个系统与外界的热源（热浴）接触，而过程进行得足够缓慢，使得系统不断通过热交换把温度调整为与热源的温度相同，则这个过程就是等温过程。还有另一种情况，如果系统与外界没有热交换（Q = 0），则称为绝热过程。
考虑一个理想气体，温度只与内能有关，是分子的平均动能的函数。如果内能不变，温度也不变。设物质的量（n）为常数。</text:p>
      <text:p text:style-name="Text_20_body">根据理想气体状态方程，这意味着：</text:p>
      <text:p text:style-name="Text_20_body">所以</text:p>
      <text:p text:style-name="Text_20_body">其中和是初状态的压强和体积，和是末状态的压强和体积，变量P和V分别表示等温过程中任何状态的压强和体积。</text:p>
      <text:p text:style-name="Text_20_body">在P-V图中，等温线是双曲线，渐近线为V轴和P轴。这与以下的方程相对应：<draw:frame draw:style-name="mediaright" draw:name="0" text:anchor-type="paragraph" draw:z-index="0" svg:width="5.8208333333333cm" svg:height="5.3710416666667cm"><draw:image xlink:href="Pictures/0ca7ec19518cb871e0e44fe95634bd23.png" xlink:type="simple" xlink:show="embed" xlink:actuate="onLoad"/></draw:frame></text:p>
      <text:p text:style-name="Text_20_body">根据热力学第一定律，理想气体的等温线也由以下的条件决定：</text:p>
      <text:p text:style-name="Text_20_body">其中W是系统所做的功。这意味着，在等温过程中，所有系统从外界所接受的热量，完全转变为系统对外界所做的功。也就是说，所有进入系统的能量都回到外面了；因此系统的内能和温度不变。</text:p>
      <text:p text:style-name="Text_20_body">把过程分割为许多微观过程，则在其中一个微观过程中，系统所做的功dW为：</text:p>
      <text:p text:style-name="Text_20_body">所以，从A到B系统所做的总功，就是这个方程的积分：<draw:frame draw:style-name="mediaright" draw:name="1" text:anchor-type="paragraph" draw:z-index="1" svg:width="5.8208333333333cm" svg:height="6.6675cm"><draw:image xlink:href="Pictures/f7b307a4362a4da79f4cecfc9ea832f8.png" xlink:type="simple" xlink:show="embed" xlink:actuate="onLoad"/></draw:frame></text:p>
      <text:p text:style-name="Text_20_body">根据理想气体状态方程，</text:p>
      <text:p text:style-name="Text_20_body">所以，在等温过程中，有以下的方程：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等温过程</dc:title>
  </office:meta>
</office:document-meta>
</file>