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维持保证金"/><text:bookmark-start text:name="__RefHeading___维持保证金_1"/><text:bookmark-start text:name="维持保证金"/>维持保证金<text:bookmark-end text:name="__RefHeading___维持保证金_1"/><text:bookmark-end text:name="维持保证金"/></text:h>
      <text:p text:style-name="Text_20_body">维持保证金（Maintenance Margins）：当期货契约价格发生变动时，客户必须保持其<text:a xlink:type="simple" xlink:href="http://118.31.72.138/doku.php?id=%E4%BF%9D%E8%AF%81%E9%87%91" text:style-name="Internet_20_link" text:visited-style-name="Visited_20_Internet_20_Link">保证金</text:a>帐户内的最低保证金金额。中文名维持保证金外文名Maintenance Margins数    量通常相当于<text:a xlink:type="simple" xlink:href="http://118.31.72.138/doku.php?id=%E5%88%9D%E5%A7%8B%E4%BF%9D%E8%AF%81%E9%87%91" text:style-name="Internet_20_link" text:visited-style-name="Visited_20_Internet_20_Link">初始保证金</text:a>的75%属    性期货交易术语期货交易术语。维持保证金是指维持账户的最低保证金，通常相当于<text:a xlink:type="simple" xlink:href="http://118.31.72.138/doku.php?id=%E5%88%9D%E5%A7%8B%E4%BF%9D%E8%AF%81%E9%87%91" text:style-name="Internet_20_link" text:visited-style-name="Visited_20_Internet_20_Link">初始保证金</text:a>的75%。[1]在采用维持保证金系统管理的交易所里，如果你的损失很小，使你的保证金数额虽有所减少，但尚高于维持保证金限额，这样你就无须追加价格变动保证金，只有你的损失达到使保证金水平低于维持保证金时，你才需要追加价格变动保证金。使帐户资金等于初始保证金水平，其中所追加资金称之为变动保证金。</text:p>
      <text:h text:style-name="Heading_20_2" text:outline-level="2"><text:bookmark-start text:name="__RefHeading___参考资料_2"/><text:bookmark-start text:name="参考资料"/>参考资料<text:bookmark-end text:name="__RefHeading___参考资料_2"/><text:bookmark-end text:name="参考资料"/></text:h>
      <text:p text:style-name="Text_20_body">1.维持保证金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维持保证金</dc:title>
  </office:meta>
</office:document-meta>
</file>