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网络安全约束"/><text:bookmark-start text:name="__RefHeading___网络安全约束_1"/><text:bookmark-start text:name="网络安全约束"/>网络安全约束<text:bookmark-end text:name="__RefHeading___网络安全约束_1"/><text:bookmark-end text:name="网络安全约束"/></text:h>
      <text:p text:style-name="Text_20_body"><text:span text:style-name="Strong_20_Emphasis">网络安全约束</text:span>(英语:<text:a xlink:type="simple" xlink:href="http://118.31.72.138/doku.php?id=en:%E5%B8%82%E5%9C%BA%E8%BF%90%E8%90%A5%E6%9C%BA%E6%9E%84%E5%9C%A8%E5%88%B6%E5%AE%9A%E4%BA%A4%E6%98%93%E8%AE%A1%E5%88%92%E6%97%B6%E9%9C%80%E8%A6%81%E8%80%83%E8%99%91%E7%9A%84%E7%BD%91%E7%BB%9C%E7%BA%BF%E8%B7%AF_%E5%8C%85%E6%8B%AC%E5%8F%98%E5%8E%8B%E5%99%A8" text:style-name="Internet_20_link" text:visited-style-name="Visited_20_Internet_20_Link">
市场运营机构在制定交易计划时需要考虑的网络线路(包括变压器</text:a>) <text:line-break/>)和断面传输功率限制，节点电压上、下限和电压稳定等约束。</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网络安全约束 </text:p>
          </table:table-cell>
        </table:table-row>
        <table:table-row>
          <table:table-cell office:value-type="string" table:style-name="tablecell">
            <text:p text:style-name="tablealignleft"> 英文名称 </text:p>
          </table:table-cell>
          <table:table-cell office:value-type="string" table:style-name="tablecell">
            <text:p text:style-name="tablealignleft"> grid security constraint </text:p>
          </table:table-cell>
        </table:table-row>
        <table:table-row>
          <table:table-cell office:value-type="string" table:style-name="tablecell">
            <text:p text:style-name="tablealignleft"> 定　　义 </text:p>
          </table:table-cell>
          <table:table-cell office:value-type="string" table:style-name="tablecell">
            <text:p text:style-name="tablealignleft"> 市场运营机构在制定交易计划时需要考虑的网络线路(包括变压器)和断面传输功率限制，节点电压上、下限和电压稳定等约束。 </text:p>
          </table:table-cell>
        </table:table-row>
      </table:table>
      <text:p text:style-name="Text_20_body"> 应用学科 电力（一级学科），调度与通信、电力市场（二级学科） 网络安全约束</text:p>
      <text:h text:style-name="Heading_20_1" text:outline-level="1"><text:bookmark-start text:name="__RefHeading___网络安全约束_2"/><text:bookmark-start text:name="网络安全约束1"/>网络安全约束<text:bookmark-end text:name="__RefHeading___网络安全约束_2"/><text:bookmark-end text:name="网络安全约束1"/></text:h>
      <text:p text:style-name="Text_20_body"><text:span text:style-name="Strong_20_Emphasis">网络安全约束</text:span>)</text:p>
      <text:p text:style-name="Text_20_body">网络安全约束是指市场运营机构或电力交易中心在制定交易计划时需要考虑的网络线路(包括变压器)和断面传输功率限制、节点电压上、下限和电压稳定等约束。</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网络安全约束</dc:title>
  </office:meta>
</office:document-meta>
</file>