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48fa73cb1d70b43ec5342fcf3a2947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蔚来"/><text:bookmark-start text:name="__RefHeading___蔚来fe车队_1"/><text:bookmark-start text:name="蔚来fe车队"/>蔚来FE车队<text:bookmark-end text:name="__RefHeading___蔚来fe车队_1"/><text:bookmark-end text:name="蔚来fe车队"/></text:h>
      <text:p text:style-name="Text_20_body"><draw:frame draw:style-name="media" draw:name="0" text:anchor-type="as-char" draw:z-index="0" svg:width="5.2916666666667cm" svg:height="2.7599465061852cm"><draw:image xlink:href="Pictures/f48fa73cb1d70b43ec5342fcf3a2947b.png" xlink:type="simple" xlink:show="embed" xlink:actuate="onLoad"/></draw:frame></text:p>
      <text:p text:style-name="Text_20_body"><text:span text:style-name="Strong_20_Emphasis">蔚来FE车队</text:span>从<text:a xlink:type="simple" xlink:href="http://118.31.72.138/doku.php?id=%E7%94%B5%E5%8A%A8%E6%96%B9%E7%A8%8B%E5%BC%8F" text:style-name="Internet_20_link" text:visited-style-name="Visited_20_Internet_20_Link">电动方程式</text:a>首季伊始就参与其中，经过实地征战，其车队车手小皮盖特圆满获得2014-15首季车手锦标赛冠军。这名巴西选手在该季获得两次分站冠军，五次登上领奖台，最终于伦敦站收官赛以领先一个积分成绩，获得了该季锦标赛车手总冠军。</text:p>
      <text:p text:style-name="Text_20_body">蔚来汽车小皮盖特于2015/16赛季再次出战，而于上季伦敦站收官赛上首秀的奥利弗·特维则参加了本赛季全部赛事，首站比赛表现很给力，获第六名，但车队该赛季面临诸多挑战，很难发挥优势，虽然每站比赛都做出改进，但小皮盖特最终未能卫冕。</text:p>
      <text:p text:style-name="Text_20_body">蔚来汽车将以一款全新蔚来700R动力总成系统，征战2016/17季赛事，旨在夺回锦标赛冠军。<text:note text:id="ftn0" text:note-class="footnote"><text:note-citation text:label="1)">1)</text:note-citation><text:note-body><text:p text:style-name="Footnote"> <text:a xlink:type="simple" xlink:href="http://www.nextevformulaeteam.com/cn/team" text:style-name="Internet_20_link" text:visited-style-name="Visited_20_Internet_20_Link">蔚来车队</text:a>, [2017年9月9日] 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蔚来</dc:title>
  </office:meta>
</office:document-meta>
</file>