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补偿调节"/><text:bookmark-start text:name="__RefHeading___补偿调节_1"/><text:bookmark-start text:name="补偿调节"/>补偿调节<text:bookmark-end text:name="__RefHeading___补偿调节_1"/><text:bookmark-end text:name="补偿调节"/></text:h>
      <text:p text:style-name="Text_20_body"><text:span text:style-name="Strong_20_Emphasis">补偿调节</text:span>(英语:<text:a xlink:type="simple" xlink:href="http://118.31.72.138/doku.php?id=en:compensating_regulation" text:style-name="Internet_20_link" text:visited-style-name="Visited_20_Internet_20_Link">compensating regulation </text:a>) <text:line-break/>补偿调节 补偿调节是指根据电力系统的需要，在各水电站水库之间进行相互补偿的径流调节。</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补偿调节 </text:p>
          </table:table-cell>
        </table:table-row>
        <table:table-row>
          <table:table-cell office:value-type="string" table:style-name="tablecell">
            <text:p text:style-name="tablealignleft"> 英文名称 </text:p>
          </table:table-cell>
          <table:table-cell office:value-type="string" table:style-name="tablecell">
            <text:p text:style-name="tablealignleft"> compensating regulation </text:p>
          </table:table-cell>
        </table:table-row>
        <table:table-row>
          <table:table-cell office:value-type="string" table:style-name="tablecell">
            <text:p text:style-name="tablealignleft"> 定　　义 </text:p>
          </table:table-cell>
          <table:table-cell office:value-type="string" table:style-name="tablecell">
            <text:p text:style-name="tablealignleft"> 根据电力系统的需要，在各水电站水库之间进行相互补偿的径流调节。 </text:p>
          </table:table-cell>
        </table:table-row>
      </table:table>
      <text:p text:style-name="Text_20_body"> 应用学科 水利科技（一级学科），水力发电（二级学科），水能利用（三级学科） 补偿调节是指根据电力系统的需要，在各水电站水库之间进行相互补偿的径流调节。</text:p>
      <text:h text:style-name="Heading_20_1" text:outline-level="1"><text:bookmark-start text:name="__RefHeading___补偿调节_2"/><text:bookmark-start text:name="补偿调节1"/>补偿调节<text:bookmark-end text:name="__RefHeading___补偿调节_2"/><text:bookmark-end text:name="补偿调节1"/></text:h>
      <text:p text:style-name="Text_20_body"><text:span text:style-name="Strong_20_Emphasis">补偿调节</text:span>)</text:p>
      <text:p text:style-name="Text_20_body">补偿调节是指多个水库根据水文情况和调节能力的不同而相互进行水量或出力的补偿。</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补偿调节</dc:title>
  </office:meta>
</office:document-meta>
</file>