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计划停运"/><text:bookmark-start text:name="__RefHeading___计划停运_1"/><text:bookmark-start text:name="计划停运"/>计划停运<text:bookmark-end text:name="__RefHeading___计划停运_1"/><text:bookmark-end text:name="计划停运"/></text:h>
      <text:p text:style-name="Text_20_body">电力系统可靠性基本数据分析电力系统可靠性必需的系统及设备的运行和停运状态的原始记录和数据。</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运用▪专业术语▪新闻报道</text:p>
        </text:list-item>
        <text:list-item>
          <text:p text:style-name="Numbering_20_1_Content_Last"> 报道详情</text:p>
        </text:list-item>
      </text:list>
      <text:h text:style-name="Heading_20_2" text:outline-level="2"><text:bookmark-start text:name="__RefHeading___计划停运运用_3"/><text:bookmark-start text:name="计划停运运用"/>计划停运运用<text:bookmark-end text:name="__RefHeading___计划停运运用_3"/><text:bookmark-end text:name="计划停运运用"/></text:h>
      <text:p text:style-name="Text_20_body">计划停运专业术语电力系统可靠性基本数据（basicdataforpowersystemreliability）分析电力系统可靠性必需的系统及设备的运行和停运状态的原始记录和数据。用于对现有系统...有可用时间、不可用时间、运行时间、备用停机时间、<text:a xlink:type="simple" xlink:href="http://118.31.72.138/doku.php?id=%E9%9D%9E%E8%AE%A1%E5%88%92%E5%81%9C%E8%BF%90" text:style-name="Internet_20_link" text:visited-style-name="Visited_20_Internet_20_Link">非计划停运</text:a>时间、计划停运时间、强迫停运时间和维修停运时间等。计划停运新闻报道火车站3日部分动车组计划停运视风速雨量恢复开行厦门网讯（记者马庆伟通讯员周溶冰）台风“苏拉”凌晨在福建省福鼎市秦屿镇沿海登陆，登陆时中心附近最大风力10级。</text:p>
      <text:h text:style-name="Heading_20_2" text:outline-level="2"><text:bookmark-start text:name="__RefHeading___计划停运报道详情_4"/><text:bookmark-start text:name="计划停运报道详情"/>计划停运报道详情<text:bookmark-end text:name="__RefHeading___计划停运报道详情_4"/><text:bookmark-end text:name="计划停运报道详情"/></text:h>
      <text:p text:style-name="Text_20_body">此前，记者从铁路部门获悉，福厦动车组和出省动车多趟车次将作停运调整，若已购买停运车票的旅客可到火车站办理全额退票手续。[2]</text:p>
      <text:h text:style-name="Heading_20_2" text:outline-level="2"><text:bookmark-start text:name="__RefHeading___参考资料_5"/><text:bookmark-start text:name="参考资料"/>参考资料<text:bookmark-end text:name="__RefHeading___参考资料_5"/><text:bookmark-end text:name="参考资料"/></text:h>
      <text:p text:style-name="Text_20_body">1.《中国电力百科全书电力系统卷》．知网空间[引用日期2012-08-13]2.厦门网讯．厦门网．2012-08-03[引用日期2012-08-13]</text:p>
      <text:h text:style-name="Heading_20_1" text:outline-level="1"><text:bookmark-start text:name="__RefHeading___计划停运_6"/><text:bookmark-start text:name="计划停运1"/>计划停运<text:bookmark-end text:name="__RefHeading___计划停运_6"/><text:bookmark-end text:name="计划停运1"/></text:h>
      <text:p text:style-name="Text_20_body"><text:span text:style-name="Strong_20_Emphasis">计划停运</text:span>)</text:p>
      <text:p text:style-name="Text_20_body">计划停运是指电厂机组处于计划检修、备用期内的状态，包括大修、小修、公用系统计划检修及电力调度机构要求的节假日检修、低谷消缺和停机备用等。</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计划停运</dc:title>
  </office:meta>
</office:document-meta>
</file>