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d813a3a4aea7d2c8e3908f2caa2ed6.png"/>
  <manifest:file-entry manifest:media-type="image/png" manifest:full-path="Pictures/b3ba55ca88ce066d202f0ce3edcbe360.png"/>
  <manifest:file-entry manifest:media-type="image/png" manifest:full-path="Pictures/c38870b84e973094020f7b3e5f13ee2b.png"/>
  <manifest:file-entry manifest:media-type="image/png" manifest:full-path="Pictures/3213e2f69dad5da5718a50269b999e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负荷计算方法的应用范围及评价"/><text:bookmark-start text:name="__RefHeading___负荷计算方法的应用范围及评价_1"/><text:bookmark-start text:name="负荷计算方法的应用范围及评价"/>负荷计算方法的应用范围及评价<text:bookmark-end text:name="__RefHeading___负荷计算方法的应用范围及评价_1"/><text:bookmark-end text:name="负荷计算方法的应用范围及评价"/></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负荷计算方法的应用范围及评价</text:span>，
需要系数法：简单易行，广泛采用。缺点是把需要系数看作是与一组设备中设备多少及设备容量悬殊情况都无关的固定值。实际上，只有当设备台数足够多，总密量足够大，无特大型用电设备，需要系数才趋向一个稳定的数值。 
二项式法：考虑了用电设备数量和大容量设备对计算负荷的影响。一般情况下，由于过分突出x台大型设备对电气负荷的影响，使计算结果往往偏大。此外，二项式系数的统计数字只限于机械加工行业，所以，一般用于低压分支线或干线计算负荷的确定。 
建筑方案设计阶段可采用负荷密度法；在建筑施工阶段时，可采用建筑面积需要系数法进行复核。在制定建厂规划或初步设计时，在尚无具体设备参数和工艺加工流程情况下，可采用单位产品耗电法或生产面积负荷密度法估算全厂和车间的负荷。 </text:p>
      <text:h text:style-name="Heading_20_2" text:outline-level="2"><text:bookmark-start text:name="__RefHeading___供配电系统的功率损耗_3"/><text:bookmark-start text:name="供配电系统的功率损耗"/>供配电系统的功率损耗<text:bookmark-end text:name="__RefHeading___供配电系统的功率损耗_3"/><text:bookmark-end text:name="供配电系统的功率损耗"/></text:h>
      <text:p text:style-name="Text_20_body">供配电系统的功率损耗是指最大功率时的功率损耗 
功率损耗包括线路功率损耗和变压器功率损耗 </text:p>
      <text:h text:style-name="Heading_20_2" text:outline-level="2"><text:bookmark-start text:name="__RefHeading___线路的功率损耗_4"/><text:bookmark-start text:name="线路的功率损耗"/>线路的功率损耗<text:bookmark-end text:name="__RefHeading___线路的功率损耗_4"/><text:bookmark-end text:name="线路的功率损耗"/></text:h>
      <text:p text:style-name="Text_20_body"><draw:frame draw:style-name="media" draw:name="0" text:anchor-type="as-char" draw:z-index="0" svg:width="10.583333333333cm" svg:height="1.8205275229358cm"><draw:image xlink:href="Pictures/6dd813a3a4aea7d2c8e3908f2caa2ed6.png" xlink:type="simple" xlink:show="embed" xlink:actuate="onLoad"/></draw:frame></text:p>
      <text:h text:style-name="Heading_20_2" text:outline-level="2"><text:bookmark-start text:name="__RefHeading___变压器的功率损耗_5"/><text:bookmark-start text:name="变压器的功率损耗"/>变压器的功率损耗<text:bookmark-end text:name="__RefHeading___变压器的功率损耗_5"/><text:bookmark-end text:name="变压器的功率损耗"/></text:h>
      <text:p text:style-name="Text_20_body">(1)估算法: 当负荷率不 大于85%时,可概略计算为</text:p>
      <text:p text:style-name="Text_20_body"><draw:frame draw:style-name="media" draw:name="1" text:anchor-type="as-char" draw:z-index="1" svg:width="10.583333333333cm" svg:height="4.9766865079365cm"><draw:image xlink:href="Pictures/b3ba55ca88ce066d202f0ce3edcbe360.png" xlink:type="simple" xlink:show="embed" xlink:actuate="onLoad"/></draw:frame></text:p>
      <text:p text:style-name="Text_20_body">(2)精确法  
1.有功功率损耗DPT包括铁损和铜损两部分: 
铁损DPFe：空载损耗DP0可认为就是铁损，所以铁损又称为空载损耗,可在产品手册中查出; 
铜损DPcu：负载损耗DPk可认为就是额定电流下的铜损DPcu。可在产品手册中查出; 
变压器的有功功率损耗为
<draw:frame draw:style-name="media" draw:name="2" text:anchor-type="as-char" draw:z-index="2" svg:width="10.583333333333cm" svg:height="3.3713037634409cm"><draw:image xlink:href="Pictures/c38870b84e973094020f7b3e5f13ee2b.png" xlink:type="simple" xlink:show="embed" xlink:actuate="onLoad"/></draw:frame></text:p>
      <text:p text:style-name="Text_20_body">式中，Sr为变压器的额定容量；Sc为变压器的计算负荷 </text:p>
      <text:p text:style-name="Text_20_body"><draw:frame draw:style-name="media" draw:name="3" text:anchor-type="as-char" draw:z-index="3" svg:width="10.583333333333cm" svg:height="4.3227699530516cm"><draw:image xlink:href="Pictures/3213e2f69dad5da5718a50269b999eff.png" xlink:type="simple" xlink:show="embed" xlink:actuate="onLoad"/></draw:frame></text:p>
      <text:p text:style-name="Text_20_body">式中，DI0%为变压器空载电流占额定电流的百分值； 
Duk%为变压器阻抗电压占额定电压百分值。 </text:p>
      <text:h text:style-name="Heading_20_2" text:outline-level="2"><text:bookmark-start text:name="__RefHeading___参考文献_6"/><text:bookmark-start text:name="参考文献"/>参考文献<text:bookmark-end text:name="__RefHeading___参考文献_6"/><text:bookmark-end text:name="参考文献"/></text:h>
      <text:p text:style-name="Text_20_body">[1]段春丽，黄仕元。建筑电气【M】.机械工业出版社，200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负荷计算方法的应用范围及评价</dc:title>
  </office:meta>
</office:document-meta>
</file>