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23d638488378884f68e09fa198ee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质交换"/><text:bookmark-start text:name="__RefHeading___质交换_1"/><text:bookmark-start text:name="质交换"/>质交换<text:bookmark-end text:name="__RefHeading___质交换_1"/><text:bookmark-end text:name="质交换"/></text:h>
      <text:h text:style-name="Heading_20_2" text:outline-level="2"><text:bookmark-start text:name="__RefHeading___原理_2"/><text:bookmark-start text:name="原理"/>原理<text:bookmark-end text:name="__RefHeading___原理_2"/><text:bookmark-end text:name="原理"/></text:h>
      <text:p text:style-name="Text_20_body">存在浓度差别的各区域，由于分子运动的随机性，这时物质的分子会从浓度高的区域像浓度低的区域转移，这种转移称为浓度扩散或简称扩散，通过扩散产生质交换。浓度差是产生质交换的推动力。</text:p>
      <text:h text:style-name="Heading_20_2" text:outline-level="2"><text:bookmark-start text:name="__RefHeading___基本方式_3"/><text:bookmark-start text:name="基本方式"/>基本方式<text:bookmark-end text:name="__RefHeading___基本方式_3"/><text:bookmark-end text:name="基本方式"/></text:h>
      <text:p text:style-name="Text_20_body">1.分子扩散</text:p>
      <text:p text:style-name="Text_20_body">2.紊流扩散</text:p>
      <text:h text:style-name="Heading_20_2" text:outline-level="2"><text:bookmark-start text:name="__RefHeading___斐克定律_4"/><text:bookmark-start text:name="斐克定律"/>斐克定律<text:bookmark-end text:name="__RefHeading___斐克定律_4"/><text:bookmark-end text:name="斐克定律"/></text:h>
      <text:p text:style-name="Text_20_body"><text:span text:style-name="Strong_20_Emphasis">斐克（A.Fick）定律：</text:span>在浓度扩散条件下，组成二元混合物中组分A的扩散速率（质流通量m或摩尔通量N）同它的浓度梯度成正比。
<draw:frame draw:style-name="media" draw:name="0" text:anchor-type="as-char" draw:z-index="0" svg:width="15.875cm" svg:height="7.2399621212121cm"><draw:image xlink:href="Pictures/0c23d638488378884f68e09fa198eebe.png" xlink:type="simple" xlink:show="embed" xlink:actuate="onLoad"/></draw:frame></text:p>
      <text:p text:style-name="Text_20_body">斐克定律主要应用于互扩散的各种表达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质交换</dc:title>
  </office:meta>
</office:document-meta>
</file>