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fe7b393c8f9fe6dc345ee98eb45e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赣州"/><text:bookmark-start text:name="__RefHeading___赣州_1"/><text:bookmark-start text:name="赣州"/>赣州<text:bookmark-end text:name="__RefHeading___赣州_1"/><text:bookmark-end text:name="赣州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赣州</text:span>（英语:<text:span text:style-name="Strong_20_Emphasis"><text:a xlink:type="simple" xlink:href="http://118.31.72.138/doku.php?id=en:ganzhou" text:style-name="Internet_20_link" text:visited-style-name="Visited_20_Internet_20_Link">Ganzhou</text:a></text:span>, 德语：<text:span text:style-name="Strong_20_Emphasis"><text:a xlink:type="simple" xlink:href="http://118.31.72.138/doku.php?id=de:ganzhou" text:style-name="Internet_20_link" text:visited-style-name="Visited_20_Internet_20_Link">Ganzhou</text:a></text:span>）赣州，江西省省辖市，简称“虔”，别称“虔城”，也称“赣南”，位于江西省南部，是江西省的南大门，是江西省面积最大、人口最多的地级市。
赣州是江西省省域副中心城市，拥有4个国家级开发区和1个综合保税区。赣州是全国稀有金属产业基地和先进制造业基地、原中央苏区振兴发展示范区、红色文化传承创新区和著名的红色旅游目的地。赣州是全国区域性综合交通枢纽、赣粤闽湘四省通衢的区域性现代化中心城市。赣州都市区是江西省重点培育和发展的三大都市区之一。
赣州是国家历史文化名城、国家森林城市、原中央苏区所在地、万里长征的起点城市。赣州有着2200多年的建城史，历来为江南政治、经济、军事、文化重镇，文天祥、周敦颐、海瑞、王守仁、辛弃疾和中共第一代核心领导人皆在赣南主政过。赣州是中国魅力城市之一，有着千里赣江第一城、江南宋城、红色故都、客家摇篮、世界橙乡、世界钨都、稀土王国和世界风水堪舆文化发源地等美誉。
2012年6月28日，国务院正式出台《国务院关于支持赣南等原中央苏区振兴发展的若干意见》，旨在全方位多领域努力推动赣南等原中央苏区振兴发展。至此，赣南苏区振兴发展上升为国家战略，赣州在全国的战略地位更加凸显，赣州也因此成为中部首个执行西部大开发税收政策的城市。</text:p>
      <text:h text:style-name="Heading_20_2" text:outline-level="2"><text:bookmark-start text:name="__RefHeading___风景名胜_3"/><text:bookmark-start text:name="风景名胜"/>风景名胜<text:bookmark-end text:name="__RefHeading___风景名胜_3"/><text:bookmark-end text:name="风景名胜"/></text:h>
      <text:p text:style-name="Text_20_body"><draw:frame draw:style-name="media" draw:name="0" text:anchor-type="as-char" draw:z-index="0" svg:width="10.583333333333cm" svg:height="2.7495410862758cm"><draw:image xlink:href="Pictures/89fe7b393c8f9fe6dc345ee98eb45e21.png" xlink:type="simple" xlink:show="embed" xlink:actuate="onLoad"/></draw:frame>赣州在海内外享有一定声誉的旅游品牌有4个：红色故都、江南宋城、客家摇篮、生态赣州。逐步形成以瑞金为核心的红色旅游产业集群、以赣州中心城区为核心的江南宋城旅游产业集群、以龙南—赣县为核心的客家风情旅游产业集群、以安远—寻乌—定南和上犹—崇义—大余为核心的生态旅游产业集群、以兴国三僚—章贡区马祖岩—赣县杨仙岭为核心的堪舆文化旅游产业集群，形成了独具特色的赣州旅游格局。赣州精品旅游线路有15条：生态旅游线、红色旅游线、江西红色文化旅游金牌线路、赣州市内红色旅游精品线路、赣州城区一日游、特种旅游线路、农业观光旅游线、客家旅游线、工业旅游线、水上观光旅游线、体育保健旅游线、专项旅游线、风水玄学旅游线、宗教文化考察线、客家民居考察游。</text:p>
      <text:h text:style-name="Heading_20_2" text:outline-level="2"><text:bookmark-start text:name="__RefHeading___简介_4"/><text:bookmark-start text:name="简介1"/>简介<text:bookmark-end text:name="__RefHeading___简介_4"/><text:bookmark-end text:name="简介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赣州</dc:title>
  </office:meta>
</office:document-meta>
</file>