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输配电价"/><text:bookmark-start text:name="__RefHeading___输配电价_1"/><text:bookmark-start text:name="输配电价"/>输配电价<text:bookmark-end text:name="__RefHeading___输配电价_1"/><text:bookmark-end text:name="输配电价"/></text:h>
      <text:p text:style-name="Text_20_body">指<text:a xlink:type="simple" xlink:href="http://118.31.72.138/doku.php?id=%E9%94%80%E5%94%AE%E7%94%B5%E4%BB%B7" text:style-name="Internet_20_link" text:visited-style-name="Visited_20_Internet_20_Link">销售电价</text:a>中包含的输配电成本·省电网公司的收入来自于向电力用户售电的收入与向发电公司买电的费用之差，这就是实际的输配电价，它不包含任何的区域或阻塞信号。中文名输配电价上网电价电网从电厂买入的价格销售电价供电部门卖给用户的价格输配电价电力部门内部之间的结算</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LastListParagraph_Numbering_20_1_Content_First"> 相关新闻输配电价概述目前我国所有电价都受到政府严格管制，一厂一价，一机一价，定价的基础是个别成本而不是社会平均成本，不利于开展公平竞争。我国电力价格专家建议采用分环节电价的方式建立合理的电价形成机制。也就是常说的“三段式电价”，即上网电价、输配电价和销售电价。其中上网电价由市场供求状况决定；输配电价由政府监管，统一定价；销售电价在厂网分开、竞价上网改革期间由政府监管，待电力体制进一步改革后，逐步转向市场定价。上网电价：电网从电厂买入的价格销售电价：供电部门卖给用户的价格.输配电价：电力部门内部之间的结算或交易价格.</text:p>
        </text:list-item>
      </text:list>
      <text:h text:style-name="Heading_20_2" text:outline-level="2"><text:bookmark-start text:name="__RefHeading___输配电价相关新闻_3"/><text:bookmark-start text:name="输配电价相关新闻"/>输配电价相关新闻<text:bookmark-end text:name="__RefHeading___输配电价相关新闻_3"/><text:bookmark-end text:name="输配电价相关新闻"/></text:h>
      <text:p text:style-name="Text_20_body">国家发改委2015年1月15日发布消息称，近日批复深圳市输配电价改革试点方案，核定其首个监管周期（2015—2017）电网输配电准许收入和输配电价。此举标志我国输配电价改革试点迈出实质性的步伐，对进一步深化电力体制改革有着重要意义。[1]2015年10月9日，国家发改委透露，其批复了内蒙古西部电网输电配价改革试点首个监管周期输配电准许收入和输配电价。新电价机制自2015年10月1日起实行。这意味着，内蒙古建立起了我国首个省级电网独立输配电价体系。[2]国家发展改革委近日印发《关于贯彻中发[2015]9号文件精神加快推进输配电价改革的通知》，将安徽、湖北、宁夏、云南省(区)列入先期输配电价改革试点范围，加快推进输配电价改革。通知规定，在深圳市、内蒙古西部率先开展输配电价改革试点的基础上，将安徽、湖北、宁夏、云南省(区)列入先期输配电价改革试点范围，按“准许成本加合理收益”原则单独核定输配电价。鼓励具备条件的其他地区开展改革试点。试点范围以外地区也要同步开展输配电价摸底测算工作，全面调查摸清电网输配电资产、成本和企业效益情况，初步测算输配电价水平，研究提出推进输配电价改革的工作思路。[3]</text:p>
      <text:h text:style-name="Heading_20_2" text:outline-level="2"><text:bookmark-start text:name="__RefHeading___参考资料_4"/><text:bookmark-start text:name="参考资料"/>参考资料<text:bookmark-end text:name="__RefHeading___参考资料_4"/><text:bookmark-end text:name="参考资料"/></text:h>
      <text:p text:style-name="Text_20_body">1.深圳启动输配电价改革内蒙古西部也将加入试点．中国经济网[引用日期2015-01-16]2.我国首个省级电网独立输配电价体系在内蒙古建立．电缆网[引用日期2015-10-10]3.发改委推进输配电价改革安徽等4省份被列入试点．中国经济网[引用日期2015-04-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输配电价</dc:title>
  </office:meta>
</office:document-meta>
</file>