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边际机组形成率"/><text:bookmark-start text:name="__RefHeading___边际机组形成率_1"/><text:bookmark-start text:name="边际机组形成率"/>边际机组形成率<text:bookmark-end text:name="__RefHeading___边际机组形成率_1"/><text:bookmark-end text:name="边际机组形成率"/></text:h>
      <text:p text:style-name="Text_20_body"><text:span text:style-name="Strong_20_Emphasis">边际机组形成率</text:span>(英语:<text:a xlink:type="simple" xlink:href="http://118.31.72.138/doku.php?id=en:formation_rate_of_marginal_generation_unit" text:style-name="Internet_20_link" text:visited-style-name="Visited_20_Internet_20_Link">formation rate of marginal generation unit </text:a>) <text:line-break/>边际机组形成率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边际机组形成率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formation rate of marginal generation unit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某个电厂形成边际机组的时段占整个竞价时段的比例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边际机组形成率</dc:title>
  </office:meta>
</office:document-meta>
</file>