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阻塞费用"/><text:bookmark-start text:name="__RefHeading___阻塞费用_1"/><text:bookmark-start text:name="阻塞费用"/>阻塞费用<text:bookmark-end text:name="__RefHeading___阻塞费用_1"/><text:bookmark-end text:name="阻塞费用"/></text:h>
      <text:p text:style-name="Text_20_body"><text:span text:style-name="Strong_20_Emphasis">阻塞费用</text:span>(英语:<text:a xlink:type="simple" xlink:href="http://118.31.72.138/doku.php?id=en:congestion_cost" text:style-name="Internet_20_link" text:visited-style-name="Visited_20_Internet_20_Link">congestion cost </text:a>) <text:line-break/>阻塞费用</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阻塞费用 </text:p>
          </table:table-cell>
        </table:table-row>
        <table:table-row>
          <table:table-cell office:value-type="string" table:style-name="tablecell">
            <text:p text:style-name="tablealignleft"> 英文名称 </text:p>
          </table:table-cell>
          <table:table-cell office:value-type="string" table:style-name="tablecell">
            <text:p text:style-name="tablealignleft"> congestion cost </text:p>
          </table:table-cell>
        </table:table-row>
        <table:table-row>
          <table:table-cell office:value-type="string" table:style-name="tablecell">
            <text:p text:style-name="tablealignleft"> 定　　义 </text:p>
          </table:table-cell>
          <table:table-cell office:value-type="string" table:style-name="tablecell">
            <text:p text:style-name="tablealignleft"> 因输电阻塞需要调整电能交易计划而引起的系统总购电费用的增加部分。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阻塞费用</dc:title>
  </office:meta>
</office:document-meta>
</file>