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非法投机行为"/><text:bookmark-start text:name="__RefHeading___非法投机行为_1"/><text:bookmark-start text:name="非法投机行为"/>非法投机行为<text:bookmark-end text:name="__RefHeading___非法投机行为_1"/><text:bookmark-end text:name="非法投机行为"/></text:h>
      <text:p text:style-name="Text_20_body"><text:span text:style-name="Strong_20_Emphasis">非法投机行为</text:span>(英语:<text:a xlink:type="simple" xlink:href="http://118.31.72.138/doku.php?id=en:illegal_speculation" text:style-name="Internet_20_link" text:visited-style-name="Visited_20_Internet_20_Link">illegal speculation </text:a>) <text:line-break/>非法投机行为 非法投机行为是指某些市场主体违反国家有关法律、法规、政策和条例，为了获取非法利润扰乱市场秩序的投机行为。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非法投机行为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illegal speculation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某些市场主体违反国家有关法律、法规、政策和条例，为了获取非法利润扰乱市场秩序的投机行为。 </text:p>
          </table:table-cell>
        </table:table-row>
      </table:table>
      <text:p text:style-name="Text_20_body"> 应用学科 电力（一级学科），调度与通信、电力市场（二级学科） 应用学科：电力（一级学科），调度与通信、电力市场（二级学科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非法投机行为</dc:title>
  </office:meta>
</office:document-meta>
</file>