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377587bdb66fc13e46378c504fd2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高度角"/><text:bookmark-start text:name="__RefHeading___高度角_1"/><text:bookmark-start text:name="高度角"/>高度角<text:bookmark-end text:name="__RefHeading___高度角_1"/><text:bookmark-end text:name="高度角"/></text:h>
      <text:p text:style-name="Text_20_body"><draw:frame draw:style-name="media" draw:name="0" text:anchor-type="as-char" draw:z-index="0" svg:width="10.583333333333cm" svg:height="8.6373655913978cm"><draw:image xlink:href="Pictures/ce377587bdb66fc13e46378c504fd24c.pn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高度角</text:span>，通常是指太阳高度角，即从一点至观测目标的方向线与水平面间的夹角。高度角是三角高程测量中计算两点间高差的主要观测量。还可以根据特点进一步分类，方向线在水平面之上称为“仰角”，之下称为“俯角”。由测角仪器的垂直度盘求得，也可采用简单组装工具测得。</text:p>
      <text:h text:style-name="Heading_20_2" text:outline-level="2"><text:bookmark-start text:name="__RefHeading___计算公式_3"/><text:bookmark-start text:name="计算公式"/>计算公式<text:bookmark-end text:name="__RefHeading___计算公式_3"/><text:bookmark-end text:name="计算公式"/></text:h>
      <text:p text:style-name="Text_20_body">太阳至地面上某给定点的连线与该点水平面间的夹角，下图h。</text:p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p text:style-name="Text_20_body">姚卫新. 太阳高度角的测量与应用[J]. 中学地理教学参考,2006,(07):28-29. [2017-10-01]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高度角</dc:title>
  </office:meta>
</office:document-meta>
</file>