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558b3601bb623fa59d61411519b199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815台湾停电事故"/><text:bookmark-start text:name="__RefHeading___全台大停电_1"/><text:bookmark-start text:name="全台大停电"/>815全台大停电<text:bookmark-end text:name="__RefHeading___全台大停电_1"/><text:bookmark-end text:name="全台大停电"/></text:h>
      <text:p text:style-name="Text_20_body"><draw:frame draw:style-name="media" draw:name="0" text:anchor-type="as-char" draw:z-index="0" svg:width="10.583333333333cm" svg:height="5.9569047619048cm"><draw:image xlink:href="Pictures/c558b3601bb623fa59d61411519b199d.jpg" xlink:type="simple" xlink:show="embed" xlink:actuate="onLoad"/></draw:frame></text:p>
      <text:h text:style-name="Heading_20_5" text:outline-level="5"><text:bookmark-start text:name="__RefHeading___路灯全熄_分区供电_远处青年路以东的赤山正值停电_摄于高雄市凤山区_鸟松区与三民区交界附近之文山重划区_2"/><text:bookmark-start text:name="路灯全熄_分区供电_远处青年路以东的赤山正值停电_摄于高雄市凤山区_鸟松区与三民区交界附近之文山重划区"/>路灯全熄、分区供电（远处青年路以东的赤山正值停电）摄于高雄市凤山区、鸟松区与三民区交界附近之文山重划区<text:bookmark-end text:name="__RefHeading___路灯全熄_分区供电_远处青年路以东的赤山正值停电_摄于高雄市凤山区_鸟松区与三民区交界附近之文山重划区_2"/><text:bookmark-end text:name="路灯全熄_分区供电_远处青年路以东的赤山正值停电_摄于高雄市凤山区_鸟松区与三民区交界附近之文山重划区"/></text:h>
      <text:p text:style-name="Text_20_body">815全台大停电是指2017年8月15日16时51分起在台湾本岛各地发生的大规模无预警停电事件<text:note text:id="ftn0" text:note-class="footnote"><text:note-citation text:label="1)">1)</text:note-citation><text:note-body><text:p text:style-name="Footnote">中油供气中断大潭跳机致全台停电 机组陆续恢复并联发电 今晚9:40解除全台紧急分区轮流停电 (新闻稿). 台湾电力公司。[2017-08-16]. （原始内容存档于2017-08-16） （中文（台湾）‎）</text:p></text:note-body></text:note>，肇因于台湾中油对台电大潭发电厂的天然气供应管线意外停止运作，导致大潭发电厂6部机组全部跳停，进而造成全台电力备转容量不足，供电系统避免全面崩溃启动保护措施而分区停电，最终于同日23时始恢复正常供电。</text:p>
      <text:p text:style-name="Text_20_body">该停电事件发生前，全台电力的备转容量为3.17%，属于供电警戒橘灯状态。台湾中油在停电后第一时间调查事故原因，定调为“承揽商更换计量站控制系统的电源供应器时误触，导致气阀关闭停止供气”。此次停电事件间接造成一人死亡、一人受伤，使得受影响之供电分区内的许多商家暂停营业、道路照明无法运作，影响区域扩及人口聚集的西部都会地带，加上停电发生于通勤高峰时间，造成人民生活不便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815台湾停电事故</dc:title>
  </office:meta>
</office:document-meta>
</file>