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6a5fdf5d19e12f1265ffe0a394a790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start"/>Herzlich Willkommen bei der <text:span text:style-name="Strong_20_Emphasis">Enzyklopädie für Energie</text:span>.</text:p>
      <text:p text:style-name="Text_20_body">Seien Sie Student von CDHAW, beachten Sie bitte auf im WeChat oder E-mail beigefügten Hinweisen und Richtlinien.</text:p>
      <text:p text:style-name="Text_20_body">Rom wurde nicht an einem Tag erbaut. Viel Spaß beim Aufbau der Enzyklopädie für Energie. <draw:frame draw:style-name="media" draw:name="0" text:anchor-type="as-char" draw:z-index="0" svg:width="0.396875cm" svg:height="0.396875cm"><draw:image xlink:href="Pictures/b6a5fdf5d19e12f1265ffe0a394a7905.gif" xlink:type="simple" xlink:show="embed" xlink:actuate="onLoad"/></draw:frame></text:p>
      <text:h text:style-name="Heading_20_3" text:outline-level="3"><text:bookmark-start text:name="__RefHeading___artikel_des_tages_1"/><text:bookmark-start text:name="artikel_des_tages"/>Artikel des Tages<text:bookmark-end text:name="__RefHeading___artikel_des_tages_1"/><text:bookmark-end text:name="artikel_des_tages"/></text:h>
      <text:p text:style-name="Text_20_body"><text:a xlink:type="simple" xlink:href="http://118.31.72.138/doku.php?id=de:windenergie" text:style-name="Internet_20_link" text:visited-style-name="Visited_20_Internet_20_Link">Windenergie</text:a> ist eine erneuerbare Energie­ Quelle. Dabei wird die kinetische Energie von Wind, also bewegten Luftmassen der Atmosphäre, technisch genut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:start</dc:title>
  </office:meta>
</office:document-meta>
</file>