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mo"/><text:bookmark-start text:name="__RefHeading___admin_jn_-_个人主页_1"/><text:bookmark-start text:name="admin_jn_-_个人主页"/>admin@JN - 个人主页<text:bookmark-end text:name="__RefHeading___admin_jn_-_个人主页_1"/><text:bookmark-end text:name="admin_jn_-_个人主页"/></text:h>
      <text:p text:style-name="Text_20_body">这是您的个人公开主页 <draw:frame draw:style-name="media" draw:name="joinergy_ai_profile.jpg Legend" text:anchor-type="as-char" draw:z-index="0" svg:width="5.2916666666667cm"><draw:text-box><text:p text:style-name="legendcenter"><draw:frame draw:style-name="media" draw:name="joinergy_ai_profile.jpg" text:anchor-type="as-char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info@jiaonengwang.com</text:p>
        </text:list-item>
      </text:list>
      <text:p text:style-name="Text_20_body">现在开始点击右侧悬浮框中 <text:span text:style-name="Strong_20_Emphasis">编辑</text:span> 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mo</dc:title>
  </office:meta>
</office:document-meta>
</file>