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start"/>Welcome to the desert of knowledge. Please try to build some green villages here.</text:p>
      <text:p text:style-name="Text_20_body">Any editing person should follow the instructions from  WeChat or Email. Rome cannot be built in one day, but do make your day special and have fun in editing Encyclopedia of Energ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n:start</dc:title>
  </office:meta>
</office:document-meta>
</file>