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4cc55c1cd6492bb4356e472605e15d8.jpg"/>
  <manifest:file-entry manifest:media-type="image/jpeg" manifest:full-path="Pictures/c558b3601bb623fa59d61411519b199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特色条目_1"/><text:bookmark-start text:name="特色条目"/>特色条目<text:bookmark-end text:name="__RefHeading___特色条目_1"/><text:bookmark-end text:name="特色条目"/></text:h>
      <text:p text:style-name="Text_20_body"><draw:frame draw:style-name="media" draw:name="0" text:anchor-type="as-char" draw:z-index="0" svg:width="5.2916666666667cm" svg:height="4.1363194444444cm"><draw:image xlink:href="Pictures/a4cc55c1cd6492bb4356e472605e15d8.jpg" xlink:type="simple" xlink:show="embed" xlink:actuate="onLoad"/></draw:frame></text:p>
      <text:p text:style-name="Text_20_body"><text:span text:style-name="Strong_20_Emphasis"><text:a xlink:type="simple" xlink:href="http://118.31.72.138/doku.php?id=%E7%94%B5%E5%8A%9B%E7%9A%84%E5%95%86%E5%93%81%E5%B1%9E%E6%80%A7" text:style-name="Internet_20_link" text:visited-style-name="Visited_20_Internet_20_Link">电力的商品属性</text:a></text:span> 电力有同质性、无形性、瞬时性、不可储存性的特征，决定了它的交易方式与普通商品有所区别。</text:p>
      <text:h text:style-name="Heading_20_1" text:outline-level="1"><text:bookmark-start text:name="__RefHeading___你知道吗_2"/><text:bookmark-start text:name="你知道吗"/>你知道吗？<text:bookmark-end text:name="__RefHeading___你知道吗_2"/><text:bookmark-end text:name="你知道吗"/></text:h>
      <text:list text:style-name="List_20_1" text:continue-numbering="false">
        <text:list-item>
          <text:p text:style-name="List_20_1_Content_First"> 2017年8月台湾电网经历了哪次<text:a xlink:type="simple" xlink:href="http://118.31.72.138/doku.php?id=815%E5%8F%B0%E6%B9%BE%E5%81%9C%E7%94%B5%E4%BA%8B%E6%95%85" text:style-name="Internet_20_link" text:visited-style-name="Visited_20_Internet_20_Link">停电事故</text:a>（图）？<draw:frame draw:style-name="mediaright" draw:name="1" text:anchor-type="paragraph" draw:z-index="1" svg:width="5.2916666666667cm" svg:height="2.9784523809524cm"><draw:image xlink:href="Pictures/c558b3601bb623fa59d61411519b199d.jpg" xlink:type="simple" xlink:show="embed" xlink:actuate="onLoad"/></draw:frame></text:p>
        </text:list-item>
        <text:list-item>
          <text:p text:style-name="List_20_1_Content_Last"> 飓风厄玛对加勒比地区供电产生了<text:a xlink:type="simple" xlink:href="http://118.31.72.138/doku.php?id=%E9%A3%93%E9%A3%8E%E5%8E%84%E7%8E%9B" text:style-name="Internet_20_link" text:visited-style-name="Visited_20_Internet_20_Link">什么影响</text:a>？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t</dc:title>
  </office:meta>
</office:document-meta>
</file>