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d5622b64b400381ceb5965b010cc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eetah钛麒车队"/><text:bookmark-start text:name="__RefHeading___钛麒车队_1"/><text:bookmark-start text:name="钛麒车队"/>钛麒车队<text:bookmark-end text:name="__RefHeading___钛麒车队_1"/><text:bookmark-end text:name="钛麒车队"/></text:h>
      <text:p text:style-name="Text_20_body"><draw:frame draw:style-name="medialeft" draw:name="0" text:anchor-type="paragraph" draw:z-index="0" svg:width="10.583333333333cm" svg:height="2.2622366790582cm"><draw:image xlink:href="Pictures/ecd5622b64b400381ceb5965b010ccd0.png" xlink:type="simple" xlink:show="embed" xlink:actuate="onLoad"/></draw:frame> <text:span text:style-name="Strong_20_Emphasis">钛麒车队</text:span>(Techeetah Formula E Team )是由华人文化产业投资基金(<text:a xlink:type="simple" xlink:href="http://118.31.72.138/doku.php?id=cmc" text:style-name="Internet_20_link" text:visited-style-name="Visited_20_Internet_20_Link">CMC</text:a>)投资的一家电动方程式车队，自2016/17赛季起参加国际汽联<text:a xlink:type="simple" xlink:href="http://118.31.72.138/doku.php?id=%E7%94%B5%E5%8A%A8%E6%96%B9%E7%A8%8B%E5%BC%8F" text:style-name="Internet_20_link" text:visited-style-name="Visited_20_Internet_20_Link">电动方程式</text:a>锦标赛。在第一个赛季中，钛麒车队取得了156个积分，积分榜第5名的成绩<text:note text:id="ftn0" text:note-class="footnote"><text:note-citation text:label="1)">1)</text:note-citation><text:note-body><text:p text:style-name="Footnote">钛麒车队, 2017年9月， <text:a xlink:type="simple" xlink:href="http://www.techeetahfe.com/zh/" text:style-name="Internet_20_link" text:visited-style-name="Visited_20_Internet_20_Link"> 钛麒车队</text:a></text:p></text:note-body></text:note>。</text:p>
      <text:p text:style-name="Horizontal_20_Line"/>
      <text:h text:style-name="Heading_20_2" text:outline-level="2"><text:bookmark-start text:name="__RefHeading___车队技术_2"/><text:bookmark-start text:name="车队技术"/>车队技术<text:bookmark-end text:name="__RefHeading___车队技术_2"/><text:bookmark-end text:name="车队技术"/></text:h>
      <text:h text:style-name="Heading_20_3" text:outline-level="3"><text:bookmark-start text:name="__RefHeading___动力单元_3"/><text:bookmark-start text:name="动力单元"/>动力单元<text:bookmark-end text:name="__RefHeading___动力单元_3"/><text:bookmark-end text:name="动力单元"/></text:h>
      <text:p text:style-name="Text_20_body">钛麒车队采用雷诺提供的Spark-<text:a xlink:type="simple" xlink:href="http://118.31.72.138/doku.php?id=renault" text:style-name="Internet_20_link" text:visited-style-name="Visited_20_Internet_20_Link">Renault</text:a> Z.E. 16 底盘和动力链系统。由雷诺运动部设计的动力单元采用单台<text:a xlink:type="simple" xlink:href="http://118.31.72.138/doku.php?id=%E6%B0%B8%E7%A3%81%E7%94%B5%E5%8A%A8%E6%9C%BA" text:style-name="Internet_20_link" text:visited-style-name="Visited_20_Internet_20_Link">永磁电动机</text:a>、
整合进电动机的单一<text:a xlink:type="simple" xlink:href="http://118.31.72.138/doku.php?id=%E9%80%86%E5%8F%98%E5%99%A8" text:style-name="Internet_20_link" text:visited-style-name="Visited_20_Internet_20_Link">逆变器</text:a>，能输出 最大功率：国际汽联统一规格200千瓦 （270英制马力），比赛模式：国际汽联统一规格170千瓦 （230英制马力） ，并利用动能回收，在刹车时提供150千瓦功率。</text:p>
      <text:h text:style-name="Heading_20_3" text:outline-level="3"><text:bookmark-start text:name="__RefHeading___电池_4"/><text:bookmark-start text:name="电池"/>电池<text:bookmark-end text:name="__RefHeading___电池_4"/><text:bookmark-end text:name="电池"/></text:h>
      <text:list text:style-name="List_20_1" text:continue-numbering="false">
        <text:list-item>
          <text:p text:style-name="List_20_1_Content_First"> 重量：350公斤</text:p>
        </text:list-item>
        <text:list-item>
          <text:p text:style-name="List_20_1_Content"> 电压：600伏特</text:p>
        </text:list-item>
        <text:list-item>
          <text:p text:style-name="List_20_1_Content"> 容量：28千瓦·时</text:p>
        </text:list-item>
        <text:list-item>
          <text:p text:style-name="List_20_1_Content_Last"> 续航里程：比赛状态下（大约）25分钟</text:p>
        </text:list-item>
      </text:list>
      <text:h text:style-name="Heading_20_3" text:outline-level="3"><text:bookmark-start text:name="__RefHeading___电子系统_5"/><text:bookmark-start text:name="电子系统"/>电子系统<text:bookmark-end text:name="__RefHeading___电子系统_5"/><text:bookmark-end text:name="电子系统"/></text:h>
      <text:p text:style-name="Text_20_body"><text:a xlink:type="simple" xlink:href="http://118.31.72.138/doku.php?id=%E8%BF%88%E5%87%AF%E4%BC%A6%E5%BA%94%E7%94%A8%E7%A7%91%E6%8A%80" text:style-name="Internet_20_link" text:visited-style-name="Visited_20_Internet_20_Link">迈凯伦应用科技</text:a> (McLaren Applied Technologies) Tag 400I 控制软件，与雷诺合作研发。
2017/18赛季将使用由<text:a xlink:type="simple" xlink:href="http://118.31.72.138/doku.php?id=%E5%A8%81%E5%BB%89%E5%A7%86%E6%96%AF%E5%85%88%E8%BF%9B%E7%A7%91%E6%8A%80" text:style-name="Internet_20_link" text:visited-style-name="Visited_20_Internet_20_Link">威廉姆斯先进科技</text:a>(Williams Advanced Engineering)研发的新电池和动力链系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heetah钛麒车队</dc:title>
  </office:meta>
</office:document-meta>
</file>