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heldon"/><text:bookmark-start text:name="__RefHeading___liuxuecong_-_个人主页_1"/><text:bookmark-start text:name="liuxuecong_-_个人主页"/>liuxuecong - 个人主页<text:bookmark-end text:name="__RefHeading___liuxuecong_-_个人主页_1"/><text:bookmark-end text:name="liuxuecong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liuxuecong@thpower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  <text:p text:style-name="Text_20_body"><text:line-break/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text:span text:style-name="Strong_20_Emphasis">最近创建的页面</text:span></text:p>
          </table:table-cell>
          <table:table-cell office:value-type="string" table:style-name="PluginODTAutoStyle_TableCell_5">
            <text:p text:style-name="PluginODTAutoStyle_Paragraph_6"><text:span text:style-name="Strong_20_Emphasis">最近贡献的页面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heldon</dc:title>
  </office:meta>
</office:document-meta>
</file>