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ffc5c1d7275f69d69fef4cd6b7b2b499.png"/>
  <manifest:file-entry manifest:media-type="image/gif" manifest:full-path="Pictures/6e4f75c5c7f5a4510c24c582eb608098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481.89pt" style:rel-width="100%"/>
    </style:style>
    <style:style style:name="Table_Quotation2" style:family="table">
      <style:table-properties fo:margin-top="0pt" fo:margin-bottom="0pt" table:border-model="collapsing" style:width="pt" style:rel-width="%"/>
    </style:style>
    <style:style style:name="Table_Quotation3" style:family="table">
      <style:table-properties fo:margin-top="0pt" fo:margin-bottom="0pt" table:border-model="collapsing" style:width="pt" style:rel-width="%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syntax"/><text:bookmark-start text:name="__RefHeading___交能百科格式语法说明_1"/><text:bookmark-start text:name="交能百科格式语法说明"/>交能百科格式语法说明<text:bookmark-end text:name="__RefHeading___交能百科格式语法说明_1"/><text:bookmark-end text:name="交能百科格式语法说明"/></text:h>
      <text:p text:style-name="Text_20_body">交能百科使用一些简单的标记语言, 以尽最大可能使文档看上去更友好。如果您之前使用过 <text:span text:style-name="Source_20_Text">LaTeX</text:span> 或者 <text:span text:style-name="Source_20_Text">Markdown</text:span>，您会发现交能百科的标记语言也不难。本页面包含了所有你在编辑页面时可能用到的语法的说明。如果需要查看本页源码，只需要点击页面顶部或者底部的 <text:span text:style-name="Source_20_Text">编辑</text:span> 按钮即可。 如果您是初尝交能百科，那么可以使用 <text:a xlink:type="simple" xlink:href="http://118.31.72.138/doku.php?id=playground:playground" text:style-name="Internet_20_link" text:visited-style-name="Visited_20_Internet_20_Link">百科沙盒</text:a> 来尽情尝试。通过<text:a xlink:type="simple" xlink:href="https://www.dokuwiki.org/toolbar" text:style-name="Internet_20_link" text:visited-style-name="Visited_20_Internet_20_Link">快捷按钮</text:a>，您可以更方便地使用这些标记。 </text:p>
      <text:p text:style-name="Text_20_body">Wenn Sie auf die deutschen Version arbeiten wollen, bitte <text:span text:style-name="Strong_20_Emphasis">LESEN</text:span> Sie folgende <text:a xlink:type="simple" xlink:href="https://www.dokuwiki.org/start?id=de:wiki:syntax" text:style-name="Internet_20_link" text:visited-style-name="Visited_20_Internet_20_Link">Hinweise</text:a>.</text:p>
      <text:p text:style-name="Text_20_body">If you want to edit english version, please <text:span text:style-name="Strong_20_Emphasis">READ</text:span> the following <text:a xlink:type="simple" xlink:href="https://www.dokuwiki.org/start?id=wiki:syntax" text:style-name="Internet_20_link" text:visited-style-name="Visited_20_Internet_20_Link">introduction</text:a> first.</text:p>
      <text:h text:style-name="Heading_20_2" text:outline-level="2"><text:bookmark-start text:name="__RefHeading___更新_what_s_new_2"/><text:bookmark-start text:name="更新_what_s_new"/>更新 / What's New?<text:bookmark-end text:name="__RefHeading___更新_what_s_new_2"/><text:bookmark-end text:name="更新_what_s_new"/></text:h>
      <text:p text:style-name="Text_20_body">\_\_\_2017/11/29</text:p>
      <text:list text:style-name="Numbering_20_1" text:continue-numbering="false">
        <text:list-item>
          <text:p text:style-name="Numbering_20_1_Content_First"> 图片下方可以插入标题 </text:p>
          <text:p text:style-name="Preformatted_20_Text">[{{xxx.png|title}}]</text:p>
        </text:list-item>
        <text:list-item>
          <text:p text:style-name="Numbering_20_1_Content"> 利用代替字符实现强制空格，例如</text:p>
          <text:p text:style-name="Preformatted_20_Text"> \_ </text:p>
          <text:p text:style-name="LastListParagraph_Text_20_body"> 就是个空格 \_\_ <text:span text:style-name="del">(我真的是个\_\_，虽然显示不出来)</text:span></text:p>
        </text:list-item>
      </text:list>
      <text:h text:style-name="Heading_20_2" text:outline-level="2"><text:bookmark-start text:name="__RefHeading___基本文本格式_3"/><text:bookmark-start text:name="基本文本格式"/>基本文本格式<text:bookmark-end text:name="__RefHeading___基本文本格式_3"/><text:bookmark-end text:name="基本文本格式"/></text:h>
      <text:p text:style-name="Text_20_body">交能百科支持<text:span text:style-name="Strong_20_Emphasis">粗体</text:span>, <text:span text:style-name="Emphasis">斜体</text:span>, <text:span text:style-name="underline">下划线</text:span> 以及 <text:span text:style-name="Source_20_Text">等宽体</text:span> 等格式。 当然，你也可以使用<text:span text:style-name="Strong_20_Emphasis"><text:span text:style-name="underline"><text:span text:style-name="Emphasis"><text:span text:style-name="Source_20_Text">混合使用</text:span></text:span></text:span></text:span>这些格式。</text:p>
      <text:p text:style-name="Preformatted_20_Text">交能百科支持**粗体**, //斜体//, __下划线__ 以及 ''等宽体'' 等格式。 当然，你也可以使用**__//''混合使用''//__**这些格式。</text:p>
      <text:p text:style-name="Text_20_body">也可以使用<text:span text:style-name="sub">下标</text:span>和<text:span text:style-name="sup">上标</text:span>。</text:p>
      <text:p text:style-name="Preformatted_20_Text">也可以使用&lt;sub&gt;下标&lt;/sub&gt;和&lt;sup&gt;上标&lt;/sup&gt;。</text:p>
      <text:p text:style-name="Text_20_body">您也可以使用 <text:span text:style-name="del">删除线</text:span> 标记某些信息。</text:p>
      <text:p text:style-name="Preformatted_20_Text">您也可以使用 &lt;del&gt;删除线&lt;/del&gt; 标记某些信息。</text:p>
      <text:p text:style-name="Text_20_body"><text:span text:style-name="Strong_20_Emphasis">段落</text:span> 是由空行所建立的。如果您想 <text:span text:style-name="Strong_20_Emphasis">强制建立新行</text:span> 而不建立段落，您可以使用两个连续的反斜杠+空格或是回车作为标记。请看样例：</text:p>
      <text:p text:style-name="Text_20_body">这是一些有着换行标记的文字。
\\请注意 反斜杠只在回车符之前<text:line-break/>
或者在<text:line-break/>
一个空格之前的时候才有效。<text:line-break/>
而这样就并不起作用。</text:p>
      <text:p text:style-name="Preformatted_20_Text">这是一些有着换行标记的文字。<text:line-break/>\\请注意 反斜杠只在回车符之前\\<text:line-break/>或者在\\<text:line-break/>一个空格之前的时候才有效。\\<text:line-break/>而这样就并不起作用。</text:p>
      <text:p text:style-name="Text_20_body">请只在必须的时候才使用强制的换行标记。</text:p>
      <text:h text:style-name="Heading_20_2" text:outline-level="2"><text:bookmark-start text:name="__RefHeading___链接_4"/><text:bookmark-start text:name="链接"/>链接<text:bookmark-end text:name="__RefHeading___链接_4"/><text:bookmark-end text:name="链接"/></text:h>
      <text:p text:style-name="Text_20_body">交能百科 支持多种形式的链接。</text:p>
      <text:h text:style-name="Heading_20_3" text:outline-level="3"><text:bookmark-start text:name="__RefHeading___外部链接_5"/><text:bookmark-start text:name="外部链接"/>外部链接<text:bookmark-end text:name="__RefHeading___外部链接_5"/><text:bookmark-end text:name="外部链接"/></text:h>
      <text:p text:style-name="Text_20_body">外部链接会被自动地识别：<text:a xlink:type="simple" xlink:href="http://www.wanfangdata.com.cn/" text:style-name="Internet_20_link" text:visited-style-name="Visited_20_Internet_20_Link">http://www.wanfangdata.com.cn/</text:a> 或者简单地写作 <text:a xlink:type="simple" xlink:href="http://www.wanfangdata.com.cn/" text:style-name="Internet_20_link" text:visited-style-name="Visited_20_Internet_20_Link">www.wanfangdata.com.cn/</text:a> - 当然您也可以为链接设置名字：<text:a xlink:type="simple" xlink:href="http://www.wanfangdata.com.cn/" text:style-name="Internet_20_link" text:visited-style-name="Visited_20_Internet_20_Link">链接到万方数据知识服务平台</text:a>。类似这样的电子邮件地址： <text:a xlink:type="simple" xlink:href="mailto:andi@splitbrain.org" text:style-name="Internet_20_link" text:visited-style-name="Visited_20_Internet_20_Link">andi@splitbrain.org</text:a> 也可以被识别。</text:p>
      <text:p text:style-name="Preformatted_20_Text">外部链接会被自动地识别：http://www.wanfangdata.com.cn/ 或者简单地写作 www.wanfangdata.com.cn/ - 当然您也可以为链接设置<text:line-break/>名字：[[http://www.wanfangdata.com.cn/|链接到万方数据知识服务平台]]。类似这样的电子邮件地址： &lt;andi@splitbrain.org&gt; 也可<text:line-break/>以被识别。</text:p>
      <text:h text:style-name="Heading_20_3" text:outline-level="3"><text:bookmark-start text:name="__RefHeading___内部链接_6"/><text:bookmark-start text:name="内部链接"/>内部链接<text:bookmark-end text:name="__RefHeading___内部链接_6"/><text:bookmark-end text:name="内部链接"/></text:h>
      <text:p text:style-name="Text_20_body">内部链接可以用方括号创建。您可以只给出链接的地址 <text:a xlink:type="simple" xlink:href="http://118.31.72.138/doku.php?id=wiki:%E9%93%BE%E6%8E%A5%E5%9C%B0%E5%9D%80" text:style-name="Internet_20_link" text:visited-style-name="Visited_20_Internet_20_Link">链接地址</text:a> ，也可以附加上链接的名字 <text:a xlink:type="simple" xlink:href="http://118.31.72.138/doku.php?id=wiki:%E9%93%BE%E6%8E%A5%E5%9C%B0%E5%9D%80" text:style-name="Internet_20_link" text:visited-style-name="Visited_20_Internet_20_Link">链接名字</text:a>。</text:p>
      <text:p text:style-name="Preformatted_20_Text">内部链接可以用方括号创建。您可以只给出链接的地址 [[链接地址]] ，也可以附加上链接的名字 [[链接地址|链接名字]]。</text:p>
      <text:p text:style-name="Text_20_body"><text:a xlink:type="simple" xlink:href="https://www.dokuwiki.org/%E9%93%BE%E6%8E%A5%E5%9C%B0%E5%9D%80" text:style-name="Internet_20_link" text:visited-style-name="Visited_20_Internet_20_Link">链接名字</text:a>不允许使用特殊字符，如果是拉丁字母，全部都将被交能百科转化为小写。</text:p>
      <text:p text:style-name="Text_20_body">您可以通过在页面名中使用冒号的方式来使用 <text:a xlink:type="simple" xlink:href="http://118.31.72.138/doku.php?id=wiki:namespaces" text:style-name="Internet_20_link" text:visited-style-name="Visited_20_Internet_20_Link">命名空间</text:a>。</text:p>
      <text:p text:style-name="Preformatted_20_Text">您可以通过在页面名中使用冒号的方式来使用 [[wiki:namespaces|命名空间]]。</text:p>
      <text:p text:style-name="Text_20_body">如果您需要关于命名空间(namespaces)的更详细的信息，请参见 <text:a xlink:type="simple" xlink:href="https://www.dokuwiki.org/namespaces" text:style-name="Internet_20_link" text:visited-style-name="Visited_20_Internet_20_Link">namespaces</text:a>.</text:p>
      <text:p text:style-name="Text_20_body">您也可以链接到一个网页内部的某一节，只需要将该节书签的名称以一个#号分隔加在网页的地址后面即可。这是一个<text:a xlink:type="simple" xlink:href="#__RefHeading___内部链接_6" text:style-name="Local_20_link" text:visited-style-name="Visited_20_Local_20_Link">本节</text:a>。</text:p>
      <text:p text:style-name="Preformatted_20_Text">这是一个[[syntax#内部链接|本节]]。</text:p>
      <text:p text:style-name="Text_20_body">注：</text:p>
      <text:list text:style-name="List_20_1" text:continue-numbering="false">
        <text:list-item>
          <text:p text:style-name="List_20_1_Content_First"> 到 <text:a xlink:type="simple" xlink:href="#wiki:syntax" text:style-name="Local_20_link" text:visited-style-name="Visited_20_Local_20_Link">已存在页面</text:a> 的链接和到 <text:a xlink:type="simple" xlink:href="http://118.31.72.138/doku.php?id=wiki:syntaxunknown" text:style-name="Internet_20_link" text:visited-style-name="Visited_20_Internet_20_Link">未存在的页面</text:a> 的链接，其外观是不同的。</text:p>
        </text:list-item>
        <text:list-item>
          <text:p text:style-name="List_20_1_Content_Last"> 当一节的标题改变时，该节的书签也会改变，因此，请不要太依靠网页内的链接。</text:p>
        </text:list-item>
      </text:list>
      <text:h text:style-name="Heading_20_3" text:outline-level="3"><text:bookmark-start text:name="__RefHeading___百科间链接_7"/><text:bookmark-start text:name="百科间链接"/>百科间链接<text:bookmark-end text:name="__RefHeading___百科间链接_7"/><text:bookmark-end text:name="百科间链接"/></text:h>
      <text:p text:style-name="Text_20_body">交能百科支持 <text:a xlink:type="simple" xlink:href="https://www.dokuwiki.org/%E7%99%BE%E7%A7%91%E9%97%B4%E9%93%BE%E6%8E%A5" text:style-name="Internet_20_link" text:visited-style-name="Visited_20_Internet_20_Link">百科间链接</text:a> 即到其他百科的链接。例如，这是一个到某一百科上关于 百科 的一个页面的的链接：<text:a xlink:type="simple" xlink:href="https://en.wikipedia.org/wiki/百科" text:style-name="Internet_20_link" text:visited-style-name="Visited_20_Internet_20_Link">百科</text:a>.</text:p>
      <text:p text:style-name="Preformatted_20_Text">交能百科支持 [[doku&gt;百科间链接]] 即到其他百科的链接。例如，这是一个到某一百科上关于 百科 的一个页面的的链接：[[wp&gt;百科]].</text:p>
      <text:h text:style-name="Heading_20_3" text:outline-level="3"><text:bookmark-start text:name="__RefHeading___图像链接_8"/><text:bookmark-start text:name="图像链接"/>图像链接<text:bookmark-end text:name="__RefHeading___图像链接_8"/><text:bookmark-end text:name="图像链接"/></text:h>
      <text:p text:style-name="Text_20_body">您也可以用图像来作为一个内部或者外部的链接，只需同时使用链接和图像的语法，如下所示。</text:p>
      <text:p text:style-name="Preformatted_20_Text">[[交能百科|{{wiki:wiki:交能百科.png}}]]</text:p>
      <text:p text:style-name="Text_20_body"><draw:a xlink:type="simple" xlink:href="http://118.31.72.138/doku.php?id=wiki:%E4%BA%A4%E8%83%BD%E7%99%BE%E7%A7%91"><draw:frame draw:style-name="media" draw:name="0" text:anchor-type="as-char" draw:z-index="0" svg:width="1.6933333333333cm" svg:height="1.984375cm"><draw:image xlink:href="Pictures/ffc5c1d7275f69d69fef4cd6b7b2b499.png" xlink:type="simple" xlink:show="embed" xlink:actuate="onLoad"/></draw:frame></draw:a></text:p>
      <text:p text:style-name="Text_20_body">请注意：在链接名中使用语法，只有显示图像的语法会被识别，请不要使用其它语法。</text:p>
      <text:p text:style-name="Text_20_body">交能百科支持完整的图像及链接预发，包括调整图像大小、内部和外部的图像链接，以及百科内链接。</text:p>
      <text:h text:style-name="Heading_20_2" text:outline-level="2"><text:bookmark-start text:name="__RefHeading___脚注_9"/><text:bookmark-start text:name="脚注"/>脚注<text:bookmark-end text:name="__RefHeading___脚注_9"/><text:bookmark-end text:name="脚注"/></text:h>
      <text:p text:style-name="Text_20_body">您可以使用两个连续小括号来添加脚注<text:note text:id="ftn0" text:note-class="footnote"><text:note-citation text:label="1)">1)</text:note-citation><text:note-body><text:p text:style-name="Footnote">看这里，这是一个脚注</text:p></text:note-body></text:note>。</text:p>
      <text:p text:style-name="Preformatted_20_Text">您可以使用两个连续小括号来添加脚注((看这里，这是一个脚注))。</text:p>
      <text:h text:style-name="Heading_20_2" text:outline-level="2"><text:bookmark-start text:name="__RefHeading___标题段落_10"/><text:bookmark-start text:name="标题段落"/>标题段落<text:bookmark-end text:name="__RefHeading___标题段落_10"/><text:bookmark-end text:name="标题段落"/></text:h>
      <text:p text:style-name="Text_20_body">您可以使用最多达5层的标题来使您的页面更富结构性。如果您使用了三个以上的标题，那么交能百科会自动在页面上生成一个名为“本页目录”的标题列表。当然，您也可以关闭这项特性，只需在编辑时在页面里加入<text:span text:style-name="Source_20_Text">~~NOTOC~~</text:span> 字样即可。</text:p>
      <text:p text:style-name="Preformatted_20_Text">''&lt;nowiki&gt;~~NOTOC~~&lt;/nowiki&gt;''</text:p>
      <text:h text:style-name="Heading_20_3" text:outline-level="3"><text:bookmark-start text:name="__RefHeading___h3标题_11"/><text:bookmark-start text:name="h3标题"/>H3标题<text:bookmark-end text:name="__RefHeading___h3标题_11"/><text:bookmark-end text:name="h3标题"/></text:h>
      <text:h text:style-name="Heading_20_4" text:outline-level="4"><text:bookmark-start text:name="__RefHeading___h4标题_12"/><text:bookmark-start text:name="h4标题"/>H4标题<text:bookmark-end text:name="__RefHeading___h4标题_12"/><text:bookmark-end text:name="h4标题"/></text:h>
      <text:h text:style-name="Heading_20_5" text:outline-level="5"><text:bookmark-start text:name="__RefHeading___h5标题_13"/><text:bookmark-start text:name="h5标题"/>H5标题<text:bookmark-end text:name="__RefHeading___h5标题_13"/><text:bookmark-end text:name="h5标题"/></text:h>
      <text:p text:style-name="Preformatted_20_Text">==== H3标题 ====<text:line-break/>=== H4标题 ===<text:line-break/>== H5标题 ==</text:p>
      <text:p text:style-name="Text_20_body">您可以通过连续的4个以上“-”号来创建一条水平分割线：</text:p>
      <text:p text:style-name="Horizontal_20_Line"/>
      <text:h text:style-name="Heading_20_2" text:outline-level="2"><text:bookmark-start text:name="__RefHeading___图像和其它文件_14"/><text:bookmark-start text:name="图像和其它文件"/>图像和其它文件<text:bookmark-end text:name="__RefHeading___图像和其它文件_14"/><text:bookmark-end text:name="图像和其它文件"/></text:h>
      <text:p text:style-name="Text_20_body">您可以使用双大括号来在页面中加入 <text:a xlink:type="simple" xlink:href="https://www.dokuwiki.org/images" text:style-name="Internet_20_link" text:visited-style-name="Visited_20_Internet_20_Link">图像，视频及声音文件</text:a>。您还可以选择是否指定图像的显示大小。</text:p>
      <text:p text:style-name="Text_20_body">原始大小：                        <draw:frame draw:style-name="media" draw:name="1" text:anchor-type="as-char" draw:z-index="1" svg:width="1.6933333333333cm" svg:height="1.984375cm"><draw:image xlink:href="Pictures/ffc5c1d7275f69d69fef4cd6b7b2b499.png" xlink:type="simple" xlink:show="embed" xlink:actuate="onLoad"/></draw:frame></text:p>
      <text:p text:style-name="Text_20_body">指定宽度(50 像素)：                        <draw:frame draw:style-name="media" draw:name="2" text:anchor-type="as-char" draw:z-index="2" svg:width="1.3229166666667cm" svg:height="1.55029296875cm"><draw:image xlink:href="Pictures/ffc5c1d7275f69d69fef4cd6b7b2b499.png" xlink:type="simple" xlink:show="embed" xlink:actuate="onLoad"/></draw:frame></text:p>
      <text:p text:style-name="Text_20_body">指定宽度和高度(200×50)：                  <draw:frame draw:style-name="media" draw:name="3" text:anchor-type="as-char" draw:z-index="3" svg:width="5.2916666666667cm" svg:height="6.201171875cm"><draw:image xlink:href="Pictures/ffc5c1d7275f69d69fef4cd6b7b2b499.png" xlink:type="simple" xlink:show="embed" xlink:actuate="onLoad"/></draw:frame></text:p>
      <text:p text:style-name="Text_20_body">重新指定宽度和高度的外部图像(100×100)：    <draw:frame draw:style-name="media" draw:name="4" text:anchor-type="as-char" draw:z-index="4" svg:width="5.2916666666667cm" svg:height="1.3229166666667cm"><draw:image xlink:href="Pictures/ffc5c1d7275f69d69fef4cd6b7b2b499.png" xlink:type="simple" xlink:show="embed" xlink:actuate="onLoad"/></draw:frame></text:p>
      <text:p text:style-name="Text_20_body">重新指定宽度和高度的外部图像:           <draw:frame draw:style-name="media" draw:name="5" text:anchor-type="as-char" draw:z-index="5" svg:width="5.2916666666667cm" svg:height="1.3229166666667cm"><draw:image xlink:href="Pictures/ffc5c1d7275f69d69fef4cd6b7b2b499.png" xlink:type="simple" xlink:show="embed" xlink:actuate="onLoad"/></draw:frame></text:p>
      <text:p text:style-name="Preformatted_20_Text">原始大小：<text:s text:c="24"/>{{wiki:wiki:交能百科.png}}<text:line-break/>指定宽度(50 pixel)：<text:s text:c="24"/>{{wiki:wiki:交能百科.png}?50}}<text:line-break/>指定宽度和高度(200×50)：<text:s text:c="18"/>{{wiki:wiki:交能百科.png?200*50}}<text:line-break/>重新指定宽度和高度的外部图像(100x100)：<text:s text:c="4"/>{{wiki:wiki:交能百科.png?200x50}}</text:p>
      <text:p text:style-name="Text_20_body">使用左方或者右方的空格，您可以选择对齐方式：</text:p>
      <text:p text:style-name="Text_20_body"><draw:frame draw:style-name="mediaright" draw:name="6" text:anchor-type="paragraph" draw:z-index="6" svg:width="1.6933333333333cm" svg:height="1.984375cm"><draw:image xlink:href="Pictures/ffc5c1d7275f69d69fef4cd6b7b2b499.png" xlink:type="simple" xlink:show="embed" xlink:actuate="onLoad"/></draw:frame>  <draw:frame draw:style-name="medialeft" draw:name="7" text:anchor-type="paragraph" draw:z-index="7" svg:width="1.6933333333333cm" svg:height="1.984375cm"><draw:image xlink:href="Pictures/ffc5c1d7275f69d69fef4cd6b7b2b499.png" xlink:type="simple" xlink:show="embed" xlink:actuate="onLoad"/></draw:frame> <draw:frame draw:style-name="mediacenter" draw:name="8" text:anchor-type="paragraph" draw:z-index="8" svg:width="1.6933333333333cm" svg:height="1.984375cm"><draw:image xlink:href="Pictures/ffc5c1d7275f69d69fef4cd6b7b2b499.png" xlink:type="simple" xlink:show="embed" xlink:actuate="onLoad"/></draw:frame></text:p>
      <text:p text:style-name="Text_20_body"><text:line-break/></text:p>
      <text:p text:style-name="Preformatted_20_Text">{{<text:s text:c="2"/>wiki:wiki:交能百科.png}}<text:line-break/><text:line-break/>{{wiki:wiki:交能百科.png<text:s text:c="2"/>}}<text:line-break/><text:line-break/>{{<text:s text:c="2"/>wiki:wiki:交能百科.png<text:s text:c="2"/>}}<text:line-break/></text:p>
      <text:p text:style-name="Text_20_body"><text:line-break/>
当然，您也可以指定一个图像的名字，将鼠标移到图像上可以看到效果。</text:p>
      <text:p text:style-name="Text_20_body"><draw:frame draw:style-name="mediacenter" draw:name="这是图像的名字 Legend" text:anchor-type="paragraph" draw:z-index="0" svg:width="1.6933333333333cm"><draw:text-box><text:p text:style-name="legendcenter"><draw:frame draw:style-name="mediacenter" draw:name="这是图像的名字" text:anchor-type="paragraph" draw:z-index="9" svg:width="1.6933333333333cm" svg:height="1.984375cm"><draw:image xlink:href="Pictures/ffc5c1d7275f69d69fef4cd6b7b2b499.png" xlink:type="simple" xlink:show="embed" xlink:actuate="onLoad"/></draw:frame>这是图像的名字</text:p></draw:text-box></draw:frame></text:p>
      <text:p text:style-name="Preformatted_20_Text">{{<text:s text:c="2"/>wiki:wiki:交能百科.png|这是图像的名字}}</text:p>
      <text:p text:style-name="Text_20_body">如果您指定的文件名（无论是外部的还是内部的）不是一个图像(gif, jpeg, png)，那么它将被显示为一个链接。</text:p>
      <text:h text:style-name="Heading_20_3" text:outline-level="3"><text:bookmark-start text:name="__RefHeading___支持的媒体格式_15"/><text:bookmark-start text:name="支持的媒体格式"/>支持的媒体格式<text:bookmark-end text:name="__RefHeading___支持的媒体格式_15"/><text:bookmark-end text:name="支持的媒体格式"/></text:h>
      <text:p text:style-name="Text_20_body">交能百科可以直接在页面中嵌入一下格式.</text:p>
      <table:table table:style-name="Table">
        <table:table-column/>
        <table:table-column/>
        <table:table-row>
          <table:table-cell office:value-type="string" table:style-name="tablecell">
            <text:p text:style-name="tablealignleft"> 图像 </text:p>
          </table:table-cell>
          <table:table-cell office:value-type="string" table:style-name="tablecell">
            <text:p text:style-name="tablealignleft"> <text:span text:style-name="Source_20_Text">gif</text:span>, <text:span text:style-name="Source_20_Text">jpg</text:span>, <text:span text:style-name="Source_20_Text">png</text:span>  </text:p>
          </table:table-cell>
        </table:table-row>
        <table:table-row>
          <table:table-cell office:value-type="string" table:style-name="tablecell">
            <text:p text:style-name="tablealignleft"> 视频 </text:p>
          </table:table-cell>
          <table:table-cell office:value-type="string" table:style-name="tablecell">
            <text:p text:style-name="tablealignleft"> <text:span text:style-name="Source_20_Text">webm</text:span>, <text:span text:style-name="Source_20_Text">ogv</text:span>, <text:span text:style-name="Source_20_Text">mp4</text:span> </text:p>
          </table:table-cell>
        </table:table-row>
        <table:table-row>
          <table:table-cell office:value-type="string" table:style-name="tablecell">
            <text:p text:style-name="tablealignleft"> 音频 </text:p>
          </table:table-cell>
          <table:table-cell office:value-type="string" table:style-name="tablecell">
            <text:p text:style-name="tablealignleft"> <text:span text:style-name="Source_20_Text">ogg</text:span>, <text:span text:style-name="Source_20_Text">mp3</text:span>, <text:span text:style-name="Source_20_Text">wav</text:span>  </text:p>
          </table:table-cell>
        </table:table-row>
        <table:table-row>
          <table:table-cell office:value-type="string" table:style-name="tablecell">
            <text:p text:style-name="tablealignleft"> Flash </text:p>
          </table:table-cell>
          <table:table-cell office:value-type="string" table:style-name="tablecell">
            <text:p text:style-name="tablealignleft"> <text:span text:style-name="Source_20_Text">swf</text:span>                    </text:p>
          </table:table-cell>
        </table:table-row>
      </table:table>
      <text:p text:style-name="Text_20_body">如果指定不支持的媒体格式的文件名，则它将作为链接显示。</text:p>
      <text:p text:style-name="Text_20_body">加上 <text:span text:style-name="Source_20_Text">?linkonly</text:span> 就会在网页中只显示链接，不显示内容。</text:p>
      <text:p text:style-name="Preformatted_20_Text">{{wiki:dokuwiki-128.png?linkonly}}</text:p>
      <text:p text:style-name="Text_20_body"><text:a xlink:type="simple" xlink:href="http://118.31.72.138/lib/exe/fetch.php?media=wiki:dokuwiki-128.png" text:style-name="Internet_20_link" text:visited-style-name="Visited_20_Internet_20_Link">wiki:dokuwiki-128.png</text:a> 这是一个图片的链接。</text:p>
      <text:h text:style-name="Heading_20_2" text:outline-level="2"><text:bookmark-start text:name="__RefHeading___列表_16"/><text:bookmark-start text:name="列表"/>列表<text:bookmark-end text:name="__RefHeading___列表_16"/><text:bookmark-end text:name="列表"/></text:h>
      <text:p text:style-name="Text_20_body">交能百科支持带编号或不带编号的列表。要使用列表，在文字前加入两个空格，然后使用*标志不带编号的列表，用-标志带编号的列表。</text:p>
      <text:p text:style-name="Text_20_body"> * 列表</text:p>
      <text:list text:style-name="List_20_1" text:continue-numbering="false">
        <text:list-item>
          <text:p text:style-name="List_20_1_Content_First"> 第二项</text:p>
          <text:list text:style-name="List_20_1">
            <text:list-item>
              <text:p text:style-name="List_20_1_Content"> 下一层</text:p>
            </text:list-item>
          </text:list>
        </text:list-item>
        <text:list-item>
          <text:p text:style-name="List_20_1_Content_Last"> 第三项</text:p>
        </text:list-item>
      </text:list>
      <text:list text:style-name="Numbering_20_1" text:continue-numbering="false">
        <text:list-item>
          <text:p text:style-name="Numbering_20_1_Content_First"> 带编号的列表</text:p>
        </text:list-item>
        <text:list-item>
          <text:p text:style-name="Numbering_20_1_Content"> 第二项</text:p>
          <text:list text:style-name="Numbering_20_1">
            <text:list-item>
              <text:p text:style-name="Numbering_20_1_Content"> 用缩进表示更深的层</text:p>
            </text:list-item>
          </text:list>
        </text:list-item>
        <text:list-item>
          <text:p text:style-name="Numbering_20_1_Content_Last"> 结束</text:p>
        </text:list-item>
      </text:list>
      <text:p text:style-name="Preformatted_20_Text"> * 列表<text:line-break/><text:s text:c="2"/>* 第二项<text:line-break/><text:s text:c="4"/>* 下一层<text:line-break/><text:s text:c="2"/>* 第三项<text:line-break/><text:line-break/><text:s text:c="2"/>- 带编号的列表<text:line-break/><text:s text:c="2"/>- 第二项<text:line-break/><text:s text:c="4"/>- 用缩进表示更深的层<text:line-break/><text:s text:c="2"/>- 结束</text:p>
      <text:p text:style-name="Text_20_body">同时可以关注<text:a xlink:type="simple" xlink:href="https://www.dokuwiki.org/faq%3Alists" text:style-name="Internet_20_link" text:visited-style-name="Visited_20_Internet_20_Link">项目常见问题解答</text:a>。</text:p>
      <text:h text:style-name="Heading_20_2" text:outline-level="2"><text:bookmark-start text:name="__RefHeading___层次显示_17"/><text:bookmark-start text:name="层次显示"/>层次显示<text:bookmark-end text:name="__RefHeading___层次显示_17"/><text:bookmark-end text:name="层次显示"/></text:h>
      <text:p text:style-name="Text_20_body">有时候（特别是讨论时）您想把某些文字（尤为各次的回复）标示作不同的层次，您可以使用下列的语法：</text:p>
      <text:p text:style-name="Preformatted_20_Text">I think we should do it<text:line-break/><text:line-break/>&gt; No we shouldn't<text:line-break/><text:line-break/>&gt;&gt; Well, I say we should<text:line-break/><text:line-break/>&gt; Really?<text:line-break/><text:line-break/>&gt;&gt; Yes!<text:line-break/><text:line-break/>&gt;&gt;&gt; Then lets do it!</text:p>
      <text:p text:style-name="Text_20_body">I think we should do it</text:p>
      <table:table table:style-name="Table_Quotation1">
        <table:table-column/>
        <table:table-row>
          <table:table-cell office:value-type="string" table:style-name="Cell_Quotation1">
            <text:p text:style-name="tablealignleft"> No we shouldn't</text:p>
          </table:table-cell>
        </table:table-row>
      </table:table>
      <table:table table:style-name="Table_Quotation1">
        <table:table-column/>
        <table:table-row>
          <table:table-cell office:value-type="string" table:style-name="Cell_Quotation1">
            <table:table table:style-name="Table_Quotation2">
              <table:table-column/>
              <table:table-row>
                <table:table-cell office:value-type="string" table:style-name="Cell_Quotation2">
                  <text:p text:style-name="tablealignleft"> Well, I say we should</text:p>
                </table:table-cell>
              </table:table-row>
            </table:table>
          </table:table-cell>
        </table:table-row>
      </table:table>
      <table:table table:style-name="Table_Quotation1">
        <table:table-column/>
        <table:table-row>
          <table:table-cell office:value-type="string" table:style-name="Cell_Quotation1">
            <text:p text:style-name="tablealignleft"> Really?</text:p>
          </table:table-cell>
        </table:table-row>
      </table:table>
      <table:table table:style-name="Table_Quotation1">
        <table:table-column/>
        <table:table-row>
          <table:table-cell office:value-type="string" table:style-name="Cell_Quotation1">
            <table:table table:style-name="Table_Quotation2">
              <table:table-column/>
              <table:table-row>
                <table:table-cell office:value-type="string" table:style-name="Cell_Quotation2">
                  <text:p text:style-name="tablealignleft"> Yes!</text:p>
                </table:table-cell>
              </table:table-row>
            </table:table>
          </table:table-cell>
        </table:table-row>
      </table:table>
      <table:table table:style-name="Table_Quotation1">
        <table:table-column/>
        <table:table-row>
          <table:table-cell office:value-type="string" table:style-name="Cell_Quotation1">
            <table:table table:style-name="Table_Quotation2">
              <table:table-column/>
              <table:table-row>
                <table:table-cell office:value-type="string" table:style-name="Cell_Quotation2">
                  <table:table table:style-name="Table_Quotation3">
                    <table:table-column/>
                    <table:table-row>
                      <table:table-cell office:value-type="string" table:style-name="Cell_Quotation3">
                        <text:p text:style-name="tablealignleft"> Then lets do it!</text:p>
                      </table:table-cell>
                    </table:table-row>
                  </table:table>
                </table:table-cell>
              </table:table-row>
            </table:table>
          </table:table-cell>
        </table:table-row>
      </table:table>
      <text:h text:style-name="Heading_20_2" text:outline-level="2"><text:bookmark-start text:name="__RefHeading___表格_18"/><text:bookmark-start text:name="表格"/>表格<text:bookmark-end text:name="__RefHeading___表格_18"/><text:bookmark-end text:name="表格"/></text:h>
      <text:p text:style-name="Text_20_body">交能百科可以用简单的语法创建表格。</text:p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标题 1      </text:p>
          </table:table-cell>
          <table:table-cell office:value-type="string" table:style-name="tableheader">
            <text:p text:style-name="Table_20_Heading"> 标题 2       </text:p>
          </table:table-cell>
          <table:table-cell office:value-type="string" table:style-name="tableheader">
            <text:p text:style-name="Table_20_Heading"> 标题 3          </text:p>
          </table:table-cell>
        </table:table-row>
        <table:table-row>
          <table:table-cell office:value-type="string" table:style-name="tablecell">
            <text:p text:style-name="tablealignleft"> （1，1）    </text:p>
          </table:table-cell>
          <table:table-cell office:value-type="string" table:style-name="tablecell">
            <text:p text:style-name="tablealignleft"> （1，2）     </text:p>
          </table:table-cell>
          <table:table-cell office:value-type="string" table:style-name="tablecell">
            <text:p text:style-name="tablealignleft"> （1，3）        </text:p>
          </table:table-cell>
        </table:table-row>
        <table:table-row>
          <table:table-cell office:value-type="string" table:style-name="tablecell">
            <text:p text:style-name="tablealignleft"> （2，1）    </text:p>
          </table:table-cell>
          <table:table-cell office:value-type="string" table:style-name="tablecell" table:number-columns-spanned="2">
            <text:p text:style-name="tablealignleft"> 展宽的单元格  </text:p>
          </table:table-cell>
        </table:table-row>
        <table:table-row>
          <table:table-cell office:value-type="string" table:style-name="tablecell">
            <text:p text:style-name="tablealignleft"> （3，1）    </text:p>
          </table:table-cell>
          <table:table-cell office:value-type="string" table:style-name="tablecell">
            <text:p text:style-name="tablealignleft"> （3，2）     </text:p>
          </table:table-cell>
          <table:table-cell office:value-type="string" table:style-name="tablecell">
            <text:p text:style-name="tablealignleft"> （3，3）        </text:p>
          </table:table-cell>
        </table:table-row>
      </table:table>
      <text:p text:style-name="Text_20_body">表格的每一行都以分隔符 <text:span text:style-name="Source_20_Text">|</text:span> （普通行）或者 <text:span text:style-name="Source_20_Text">^</text:span> （标题行）作为开头和结束</text:p>
      <text:p text:style-name="Preformatted_20_Text">^ 标题 1<text:s text:c="6"/>^ 标题 2<text:s text:c="7"/>^ 标题 3<text:s text:c="10"/>^<text:line-break/>| （1，1）<text:s text:c="4"/>| （1，2）<text:s text:c="5"/>| （1，3）<text:s text:c="8"/>|<text:line-break/>| （2，1）<text:s text:c="4"/>| 展宽的单元格<text:s text:c="2"/>||<text:line-break/>| （3，1）<text:s text:c="4"/>| （3，2）<text:s text:c="5"/>| （3，3）<text:s text:c="8"/>|</text:p>
      <text:p text:style-name="Text_20_body">要水平合并单元格，只需要将后一个单元格设置为空即可，如上面演示的一样。请确保每一行有相同数量的单元格分隔符！</text:p>
      <text:p text:style-name="Text_20_body">竖直的标题列也是可以实现的：</text:p>
      <table:table table:style-name="Table">
        <table:table-column/>
        <table:table-column/>
        <table:table-column/>
        <table:table-row>
          <table:table-cell office:value-type="string" table:style-name="tablecell"/>
          <table:table-cell office:value-type="string" table:style-name="tableheader">
            <text:p text:style-name="Table_20_Heading"> 标题 1         </text:p>
          </table:table-cell>
          <table:table-cell office:value-type="string" table:style-name="tableheader">
            <text:p text:style-name="Table_20_Heading"> 标题 2      </text:p>
          </table:table-cell>
        </table:table-row>
        <table:table-row>
          <table:table-cell office:value-type="string" table:style-name="tableheader">
            <text:p text:style-name="Table_20_Heading"> 标题 3    </text:p>
          </table:table-cell>
          <table:table-cell office:value-type="string" table:style-name="tablecell">
            <text:p text:style-name="tablealignleft"> （1，2）          </text:p>
          </table:table-cell>
          <table:table-cell office:value-type="string" table:style-name="tablecell">
            <text:p text:style-name="tablealignleft"> （1，3）        </text:p>
          </table:table-cell>
        </table:table-row>
        <table:table-row>
          <table:table-cell office:value-type="string" table:style-name="tableheader">
            <text:p text:style-name="Table_20_Heading"> 标题 4    </text:p>
          </table:table-cell>
          <table:table-cell office:value-type="string" table:style-name="tablecell">
            <text:p text:style-name="tablealignleft"> 不再合并单元格     </text:p>
          </table:table-cell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 标题 5    </text:p>
          </table:table-cell>
          <table:table-cell office:value-type="string" table:style-name="tablecell">
            <text:p text:style-name="tablealignleft"> （2，2）          </text:p>
          </table:table-cell>
          <table:table-cell office:value-type="string" table:style-name="tablecell">
            <text:p text:style-name="tablealignleft"> （2，3）        </text:p>
          </table:table-cell>
        </table:table-row>
      </table:table>
      <text:p text:style-name="Text_20_body">可以看到，单元格前面的分隔符决定了单元格的格式。</text:p>
      <text:p text:style-name="Preformatted_20_Text">|<text:s text:c="11"/>^ 标题 1<text:s text:c="12"/>^ 标题 2<text:s text:c="9"/>^<text:line-break/>^ 标题 3<text:s text:c="4"/>| （1，2）<text:s text:c="10"/>| （1，3）<text:s text:c="8"/>|<text:line-break/>^ 标题 4<text:s text:c="4"/>| 不再合并单元<text:s text:c="7"/>|<text:s text:c="16"/>|<text:line-break/>^ 标题 5<text:s text:c="4"/>| （2，2）<text:s text:c="10"/>| （2，3）<text:s text:c="8"/>|</text:p>
      <text:p text:style-name="Text_20_body">您也可以垂直合并两格或多格。只要在下面的格内输入 <text:span text:style-name="Source_20_Text">:::</text:span> 即可。</text:p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标题 1      </text:p>
          </table:table-cell>
          <table:table-cell office:value-type="string" table:style-name="tableheader">
            <text:p text:style-name="Table_20_Heading"> 标题 2                  </text:p>
          </table:table-cell>
          <table:table-cell office:value-type="string" table:style-name="tableheader">
            <text:p text:style-name="Table_20_Heading"> 标题 3          </text:p>
          </table:table-cell>
        </table:table-row>
        <table:table-row>
          <table:table-cell office:value-type="string" table:style-name="tablecell">
            <text:p text:style-name="tablealignleft"> （1，1）   </text:p>
          </table:table-cell>
          <table:table-cell office:value-type="string" table:style-name="tablecell" table:number-rows-spanned="3">
            <text:p text:style-name="tablealignleft"> 这次示范垂直合并 </text:p>
          </table:table-cell>
          <table:table-cell office:value-type="string" table:style-name="tablecell">
            <text:p text:style-name="tablealignleft"> （1，3）        </text:p>
          </table:table-cell>
        </table:table-row>
        <table:table-row>
          <table:table-cell office:value-type="string" table:style-name="tablecell">
            <text:p text:style-name="tablealignleft"> （2，1）   </text:p>
          </table:table-cell>
          <table:table-cell office:value-type="string" table:style-name="tablecell">
            <text:p text:style-name="tablealignleft"> （2，3）        </text:p>
          </table:table-cell>
        </table:table-row>
        <table:table-row>
          <table:table-cell office:value-type="string" table:style-name="tablecell">
            <text:p text:style-name="tablealignleft"> （3，1）   </text:p>
          </table:table-cell>
          <table:table-cell office:value-type="string" table:style-name="tablecell">
            <text:p text:style-name="tablealignleft"> （3，3）        </text:p>
          </table:table-cell>
        </table:table-row>
      </table:table>
      <text:p text:style-name="Text_20_body">除跨行合并语法<text:span text:style-name="Source_20_Text">:::</text:span>外，单元格中不能包含其他内容。</text:p>
      <text:p text:style-name="Preformatted_20_Text">^ 标题 1<text:s text:c="6"/>^ 标题 2<text:s text:c="18"/>^ 标题 3<text:s text:c="10"/>^<text:line-break/>| （1，1）<text:s text:c="3"/>| 这次示范垂直合并 | （1，3）<text:s text:c="8"/>|<text:line-break/>| （2，1）<text:s text:c="3"/>| :::<text:s text:c="24"/>| （2，3）<text:s text:c="8"/>|<text:line-break/>| （3，1）<text:s text:c="3"/>| :::<text:s text:c="24"/>| （3，3）<text:s text:c="8"/>|</text:p>
      <text:p text:style-name="Text_20_body">您可以对齐表格的文字。只需要添加多余两个的空格在您需要对齐的方向的反向即可：如果需要右对齐，在左边添加两个空格；反之，则在右边添加。在两边均添加空格可以实现中间对齐。</text:p>
      <table:table table:style-name="Table">
        <table:table-column/>
        <table:table-column/>
        <table:table-column/>
        <table:table-row>
          <table:table-cell office:value-type="string" table:style-name="tableheader" table:number-columns-spanned="3">
            <text:p text:style-name="Table_20_Heading">           有对齐的表格           </text:p>
          </table:table-cell>
        </table:table-row>
        <table:table-row>
          <table:table-cell office:value-type="string" table:style-name="tablecell">
            <text:p text:style-name="tablealignright">         右对齐</text:p>
          </table:table-cell>
          <table:table-cell office:value-type="string" table:style-name="tablecell">
            <text:p text:style-name="tablealigncenter">    居中    </text:p>
          </table:table-cell>
          <table:table-cell office:value-type="string" table:style-name="tablecell">
            <text:p text:style-name="tablealignleft">左对齐          </text:p>
          </table:table-cell>
        </table:table-row>
        <table:table-row>
          <table:table-cell office:value-type="string" table:style-name="tablecell">
            <text:p text:style-name="tablealignleft">左对齐          </text:p>
          </table:table-cell>
          <table:table-cell office:value-type="string" table:style-name="tablecell">
            <text:p text:style-name="tablealignright">         右对齐</text:p>
          </table:table-cell>
          <table:table-cell office:value-type="string" table:style-name="tablecell">
            <text:p text:style-name="tablealigncenter">    居中    </text:p>
          </table:table-cell>
        </table:table-row>
        <table:table-row>
          <table:table-cell office:value-type="string" table:style-name="tablecell">
            <text:p text:style-name="tablealignleft"> xxxxxxxxxxxx </text:p>
          </table:table-cell>
          <table:table-cell office:value-type="string" table:style-name="tablecell">
            <text:p text:style-name="tablealignleft"> xxxxxxxxxxxx </text:p>
          </table:table-cell>
          <table:table-cell office:value-type="string" table:style-name="tablecell">
            <text:p text:style-name="tablealignleft"> xxxxxxxxxxxx </text:p>
          </table:table-cell>
        </table:table-row>
      </table:table>
      <text:p text:style-name="Text_20_body">下面是源文件中的格式：</text:p>
      <text:p text:style-name="Preformatted_20_Text">^<text:s text:c="11"/>有对齐的表格<text:s text:c="11"/>^^^<text:line-break/>|<text:s text:c="9"/>右对齐|<text:s text:c="4"/>居中<text:s text:c="4"/>|左对齐<text:s text:c="10"/>|<text:line-break/>|左对齐<text:s text:c="10"/>|<text:s text:c="9"/>右对齐|<text:s text:c="4"/>居中<text:s text:c="4"/>|<text:line-break/>| xxxxxxxxxxxx | xxxxxxxxxxxx | xxxxxxxxxxxx |</text:p>
      <text:p text:style-name="Text_20_body">注意：不支持垂直对齐。</text:p>
      <text:h text:style-name="Heading_20_2" text:outline-level="2"><text:bookmark-start text:name="__RefHeading___无格式区块_19"/><text:bookmark-start text:name="无格式区块"/>无格式区块<text:bookmark-end text:name="__RefHeading___无格式区块_19"/><text:bookmark-end text:name="无格式区块"/></text:h>
      <text:p text:style-name="Text_20_body">若要略过某段内含百科语法，不对该段文字作任何处理， 可以使用 <text:span text:style-name="Source_20_Text">%%</text:span> 标签或更简单一点用 2 个  放在该段文字的前后，请参考下面例子。


使用百分号对 <text:span text:style-name="Emphasis"><text:span text:style-name="underline">这段</text:span> 文字</text:span> 可以达到无格式区块 <draw:frame draw:style-name="media" draw:name="10" text:anchor-type="as-char" draw:z-index="10" svg:width="0.396875cm" svg:height="0.396875cm"><draw:image xlink:href="Pictures/6e4f75c5c7f5a4510c24c582eb608098.gif" xlink:type="simple" xlink:show="embed" xlink:actuate="onLoad"/></draw:frame>。</text:p>
      <text:h text:style-name="Heading_20_2" text:outline-level="2"><text:bookmark-start text:name="__RefHeading___其他高级百科语法_20"/><text:bookmark-start text:name="其他高级百科语法"/>其他高级百科语法<text:bookmark-end text:name="__RefHeading___其他高级百科语法_20"/><text:bookmark-end text:name="其他高级百科语法"/></text:h>
      <text:p text:style-name="Text_20_body">交能百科还提供诸如语法高亮，代码识别，表情等其他功能。若您有兴趣，请移步<text:a xlink:type="simple" xlink:href="https://www.dokuwiki.org/start?id=wiki:syntax" text:style-name="Internet_20_link" text:visited-style-name="Visited_20_Internet_20_Link">英文版百科语法指南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Text_20_body" style:display-name="Last Text body" style:parent-style-name="Text_20_body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481.89pt" style:rel-width="100%"/>
    </style:style>
    <style:style style:name="Table_Quotation2" style:family="table">
      <style:table-properties fo:margin-top="0pt" fo:margin-bottom="0pt" table:border-model="collapsing" style:width="pt" style:rel-width="%"/>
    </style:style>
    <style:style style:name="Table_Quotation3" style:family="table">
      <style:table-properties fo:margin-top="0pt" fo:margin-bottom="0pt" table:border-model="collapsing" style:width="pt" style:rel-width="%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wiki:syntax</dc:title>
  </office:meta>
</office:document-meta>
</file>